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e7a64162bc32f6af0790173a517e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firewalls:fortinet"/><text:bookmark-start text:name="__RefHeading___fortinet_1"/><text:bookmark-start text:name="fortinet"/>Fortinet<text:bookmark-end text:name="__RefHeading___fortinet_1"/><text:bookmark-end text:name="fortinet"/></text:h>
      <text:p text:style-name="Text_20_body"><draw:frame draw:style-name="mediaright" draw:name="  Legend" text:anchor-type="paragraph" draw:z-index="0" svg:width="6.6145833333333cm" style:rel-width="100%"><draw:text-box><text:p text:style-name="legendcenter"><draw:frame draw:style-name="mediaright" draw:name=" " text:anchor-type="paragraph" draw:z-index="0" svg:width="6.6145833333333cm" style:rel-width="100%" svg:height="3.3072916666667cm" style:rel-height="scale"><draw:image xlink:href="Pictures/53e7a64162bc32f6af0790173a517ec6.png" xlink:type="simple" xlink:show="embed" xlink:actuate="onLoad"/></draw:frame> </text:p></draw:text-box></draw:frame></text:p>
      <text:h text:style-name="Heading_20_3" text:outline-level="3"><text:bookmark-start text:name="__RefHeading___configuracion_minicom_2"/><text:bookmark-start text:name="configuracion_minicom"/>Configuración Minicom<text:bookmark-end text:name="__RefHeading___configuracion_minicom_2"/><text:bookmark-end text:name="configuracion_minico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9600</text:span><text:line-break/>pu bits<text:s text:c="13"/><text:span text:style-name="highlight_nu0">8</text:span><text:line-break/>pu parity<text:s text:c="11"/>N<text:line-break/>pu stopbits<text:s text:c="9"/><text:span text:style-name="highlight_nu0">1</text:span><text:line-break/>pu hasdcd<text:s text:c="11"/>No<text:line-break/>pu rtscts<text:s text:c="11"/>No<text:line-break/>pu xonxoff<text:s text:c="10"/>No</text:p>
          </table:table-cell>
        </table:table-row>
      </table:table>
      <text:h text:style-name="Heading_20_3" text:outline-level="3"><text:bookmark-start text:name="__RefHeading___acceder_sin_password_de_admin_3"/><text:bookmark-start text:name="acceder_sin_password_de_admin"/>Acceder sin password de admin<text:bookmark-end text:name="__RefHeading___acceder_sin_password_de_admin_3"/><text:bookmark-end text:name="acceder_sin_password_de_admin"/></text:h>
      <text:p text:style-name="Text_20_body">Prendemos el equipo y vamos a tener 30 segundos para logearnos por la terminal de consola. Luego de esos 30 segundos la información de login va a ser inválida.</text:p>
      <text:p text:style-name="Text_20_body">El usuario es: <text:span text:style-name="Strong_20_Emphasis">maintainer</text:span></text:p>
      <text:p text:style-name="Text_20_body">La contraseña es bcpb + número de serie.</text:p>
      <text:p text:style-name="Text_20_body">Ejemplo: <text:span text:style-name="Strong_20_Emphasis">bcpbFGT60C3G10016011</text:span></text:p>
      <text:h text:style-name="Heading_20_3" text:outline-level="3"><text:bookmark-start text:name="__RefHeading___comandos_4"/><text:bookmark-start text:name="comandos"/>Comandos<text:bookmark-end text:name="__RefHeading___comandos_4"/><text:bookmark-end text:name="comandos"/></text:h>
      <text:h text:style-name="Heading_20_4" text:outline-level="4"><text:bookmark-start text:name="__RefHeading___equivalencias_con_cisco_5"/><text:bookmark-start text:name="equivalencias_con_cisco"/>Equivalencias con CISCO<text:bookmark-end text:name="__RefHeading___equivalencias_con_cisco_5"/><text:bookmark-end text:name="equivalencias_con_cisco"/></text:h>
      <text:list text:style-name="List_20_1" text:continue-numbering="false">
        <text:list-item>
          <text:p text:style-name="List_20_1_Content_First"> <text:span text:style-name="Strong_20_Emphasis">show</text:span></text:p>
          <text:list text:style-name="List_20_1">
            <text:list-item>
              <text:p text:style-name="List_20_1_Content"> Show global or vdom config</text:p>
            </text:list-item>
          </text:list>
        </text:list-item>
        <text:list-item>
          <text:p text:style-name="List_20_1_Content"> <text:span text:style-name="Strong_20_Emphasis">sh system interface</text:span></text:p>
          <text:list text:style-name="List_20_1">
            <text:list-item>
              <text:p text:style-name="List_20_1_Content"> Equivalent to show run interface</text:p>
            </text:list-item>
          </text:list>
        </text:list-item>
        <text:list-item>
          <text:p text:style-name="List_20_1_Content"> <text:span text:style-name="Strong_20_Emphasis">diagnose hardware deviceinfo nic</text:span></text:p>
          <text:list text:style-name="List_20_1">
            <text:list-item>
              <text:p text:style-name="List_20_1_Content"> Equivalent to show interface</text:p>
            </text:list-item>
          </text:list>
        </text:list-item>
        <text:list-item>
          <text:p text:style-name="List_20_1_Content"> <text:span text:style-name="Strong_20_Emphasis">get system status</text:span></text:p>
          <text:list text:style-name="List_20_1">
            <text:list-item>
              <text:p text:style-name="List_20_1_Content"> show version information</text:p>
            </text:list-item>
          </text:list>
        </text:list-item>
        <text:list-item>
          <text:p text:style-name="List_20_1_Content"> <text:span text:style-name="Strong_20_Emphasis">sh firewall policy 6</text:span></text:p>
          <text:list text:style-name="List_20_1">
            <text:list-item>
              <text:p text:style-name="List_20_1_Content"> show firewall rule numer 6</text:p>
            </text:list-item>
          </text:list>
        </text:list-item>
        <text:list-item>
          <text:p text:style-name="List_20_1_Content"> <text:span text:style-name="Strong_20_Emphasis">sh router policy</text:span></text:p>
          <text:list text:style-name="List_20_1">
            <text:list-item>
              <text:p text:style-name="List_20_1_Content"> Show Policy Routing rules</text:p>
            </text:list-item>
          </text:list>
        </text:list-item>
        <text:list-item>
          <text:p text:style-name="List_20_1_Content"> <text:span text:style-name="Strong_20_Emphasis">diagnose system session list</text:span></text:p>
          <text:list text:style-name="List_20_1">
            <text:list-item>
              <text:p text:style-name="List_20_1_Content"> Show the excisting translations</text:p>
            </text:list-item>
          </text:list>
        </text:list-item>
        <text:list-item>
          <text:p text:style-name="List_20_1_Content"> <text:span text:style-name="Strong_20_Emphasis">diagnose system session clear</text:span></text:p>
          <text:list text:style-name="List_20_1">
            <text:list-item>
              <text:p text:style-name="List_20_1_Content"> Clears all xlate/translations</text:p>
            </text:list-item>
          </text:list>
        </text:list-item>
        <text:list-item>
          <text:p text:style-name="List_20_1_Content"> <text:span text:style-name="Strong_20_Emphasis">diagnose ip arp list</text:span></text:p>
          <text:list text:style-name="List_20_1">
            <text:list-item>
              <text:p text:style-name="List_20_1_Content"> Shows the arp table of connected hosts</text:p>
            </text:list-item>
          </text:list>
        </text:list-item>
        <text:list-item>
          <text:p text:style-name="List_20_1_Content"> <text:span text:style-name="Strong_20_Emphasis">get router info routing-table all</text:span></text:p>
          <text:list text:style-name="List_20_1">
            <text:list-item>
              <text:p text:style-name="List_20_1_Content"> Equivalent to ‘show ip route’</text:p>
            </text:list-item>
          </text:list>
        </text:list-item>
        <text:list-item>
          <text:p text:style-name="List_20_1_Content"> <text:span text:style-name="Strong_20_Emphasis">diagnose system top</text:span></text:p>
          <text:list text:style-name="List_20_1">
            <text:list-item>
              <text:p text:style-name="List_20_1_Content"> Show System Processes running with PIDs</text:p>
            </text:list-item>
          </text:list>
        </text:list-item>
        <text:list-item>
          <text:p text:style-name="List_20_1_Content"> <text:span text:style-name="Strong_20_Emphasis">diagnose system kill 9 &lt;id&gt;</text:span></text:p>
          <text:list text:style-name="List_20_1">
            <text:list-item>
              <text:p text:style-name="List_20_1_Content_Last"> Kill the specific PID</text:p>
            </text:list-item>
          </text:list>
        </text:list-item>
      </text:list>
      <text:p text:style-name="Text_20_body"><text:span text:style-name="Strong_20_Emphasis">Referencia :</text:span> <text:a xlink:type="simple" xlink:href="https://routing-bits.com/2008/10/09/fortigate-commands/" text:style-name="Internet_20_link" text:visited-style-name="Visited_20_Internet_20_Link">https://routing-bits.com/2008/10/09/fortigate-commands/</text:a></text:p>
      <text:h text:style-name="Heading_20_4" text:outline-level="4"><text:bookmark-start text:name="__RefHeading___forti_os_6"/><text:bookmark-start text:name="forti_os"/>Forti OS<text:bookmark-end text:name="__RefHeading___forti_os_6"/><text:bookmark-end text:name="forti_os"/></text:h>
      <text:h text:style-name="Heading_20_5" text:outline-level="5"><text:bookmark-start text:name="__RefHeading___reiniciar_valores_de_fabrica_7"/><text:bookmark-start text:name="reiniciar_valores_de_fabrica"/>Reiniciar valores de fabrica<text:bookmark-end text:name="__RefHeading___reiniciar_valores_de_fabrica_7"/><text:bookmark-end text:name="reiniciar_valores_de_fabrica"/></text:h>
      <text:p text:style-name="Preformatted_20_Text">exec factoryreset</text:p>
      <text:h text:style-name="Heading_20_5" text:outline-level="5"><text:bookmark-start text:name="__RefHeading___ver_configuracion_de_interfaces_8"/><text:bookmark-start text:name="ver_configuracion_de_interfaces"/>Ver configuración de interfaces<text:bookmark-end text:name="__RefHeading___ver_configuracion_de_interfaces_8"/><text:bookmark-end text:name="ver_configuracion_de_interfaces"/></text:h>
      <text:p text:style-name="Preformatted_20_Text">show system interface ?</text:p>
      <text:h text:style-name="Heading_20_5" text:outline-level="5"><text:bookmark-start text:name="__RefHeading___sniff_de_paquetes_snmp_9"/><text:bookmark-start text:name="sniff_de_paquetes_snmp"/>Sniff de paquetes SNMP<text:bookmark-end text:name="__RefHeading___sniff_de_paquetes_snmp_9"/><text:bookmark-end text:name="sniff_de_paquetes_snmp"/></text:h>
      <text:p text:style-name="Text_20_body">Útil para verificar si el ruteo funciona correctamente </text:p>
      <text:p text:style-name="Preformatted_20_Text">diag sniffer packet<text:s text:c="2"/>any icmp</text:p>
      <text:h text:style-name="Heading_20_5" text:outline-level="5"><text:bookmark-start text:name="__RefHeading___ver_tablas_de_ruteo_10"/><text:bookmark-start text:name="ver_tablas_de_ruteo"/>Ver tablas de ruteo<text:bookmark-end text:name="__RefHeading___ver_tablas_de_ruteo_10"/><text:bookmark-end text:name="ver_tablas_de_ruteo"/></text:h>
      <text:p text:style-name="Preformatted_20_Text">get router info routing-table details</text:p>
      <text:h text:style-name="Heading_20_5" text:outline-level="5"><text:bookmark-start text:name="__RefHeading___dianosticar_vpn_11"/><text:bookmark-start text:name="dianosticar_vpn"/>Diánosticar VPN<text:bookmark-end text:name="__RefHeading___dianosticar_vpn_11"/><text:bookmark-end text:name="dianosticar_vpn"/></text:h>
      <text:p text:style-name="Preformatted_20_Text">get vpn ike gateway</text:p>
      <text:p text:style-name="Preformatted_20_Text">get vpn ipsec tunnel details</text:p>
      <text:p text:style-name="Preformatted_20_Text">diagnose vpn tunnel list</text:p>
      <text:p text:style-name="Preformatted_20_Text">diagnose vpn ipsec status</text:p>
      <text:h text:style-name="Heading_20_2" text:outline-level="2"><text:bookmark-start text:name="__RefHeading___utm_12"/><text:bookmark-start text:name="utm"/>UTM<text:bookmark-end text:name="__RefHeading___utm_12"/><text:bookmark-end text:name="utm"/></text:h>
      <text:h text:style-name="Heading_20_2" text:outline-level="2"><text:bookmark-start text:name="__RefHeading___wlc_-_wireless_controller_13"/><text:bookmark-start text:name="wlc_-_wireless_controller"/>WLC - Wireless Controller<text:bookmark-end text:name="__RefHeading___wlc_-_wireless_controller_13"/><text:bookmark-end text:name="wlc_-_wireless_controller"/></text:h>
      <text:p text:style-name="Text_20_body">Los controladores WiFi sirven para centralizar y simplificar la administración de puntos de acceso y a su vez mejorar la seguridad y experiencia de usuario al ir cambiando entre equipos. Fortinet incluye su solución WLC para administrar equipos FortiAP.</text:p>
      <text:h text:style-name="Heading_20_3" text:outline-level="3"><text:bookmark-start text:name="__RefHeading___problemas_14"/><text:bookmark-start text:name="problemas"/>Problemas<text:bookmark-end text:name="__RefHeading___problemas_14"/><text:bookmark-end text:name="problemas"/></text:h>
      <text:h text:style-name="Heading_20_4" text:outline-level="4"><text:bookmark-start text:name="__RefHeading___bugs_15"/><text:bookmark-start text:name="bugs"/>BUGS<text:bookmark-end text:name="__RefHeading___bugs_15"/><text:bookmark-end text:name="bugs"/></text:h>
      <text:h text:style-name="Heading_20_5" text:outline-level="5"><text:bookmark-start text:name="__RefHeading___NoTitle_16"/><text:bookmark-start text:name="section"/>467758<text:bookmark-end text:name="__RefHeading___NoTitle_16"/><text:bookmark-end text:name="sec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FortiOS afectado</text:p>
          </table:table-cell>
          <table:table-cell office:value-type="string" table:style-name="tableheader">
            <text:p text:style-name="Table_20_Heading">Corregido</text:p>
          </table:table-cell>
          <table:table-cell office:value-type="string" table:style-name="tableheader">
            <text:p text:style-name="Table_20_Heading">BUG ID</text:p>
          </table:table-cell>
          <table:table-cell office:value-type="string" table:style-name="tableheader">
            <text:p text:style-name="Table_20_Heading">Descripción</text:p>
          </table:table-cell>
        </table:table-row>
        <table:table-row>
          <table:table-cell office:value-type="string" table:style-name="tablecell">
            <text:p text:style-name="tablealignleft">5.6.3</text:p>
          </table:table-cell>
          <table:table-cell office:value-type="string" table:style-name="tablecell">
            <text:p text:style-name="tablealignleft">5.6.4</text:p>
          </table:table-cell>
          <table:table-cell office:value-type="string" table:style-name="tablecell">
            <text:p text:style-name="tablealignleft">467758</text:p>
          </table:table-cell>
          <table:table-cell office:value-type="string" table:style-name="tablecell">
            <text:p text:style-name="tablealignleft">Not able to pass data traffic when DTLS policy is set to clear text.</text:p>
          </table:table-cell>
        </table:table-row>
      </table:table>
      <text:p text:style-name="Text_20_body">Descripción del problema : <text:span text:style-name="Emphasis">Cuando configuramos una red en modo túnel o en modo bridge con alguna opción especial como autenticación por Radius y la conexión al WLC es en formato clear text, podemos poder tener problemas aleatorios de desconexiones o intermitencias.</text:span></text:p>
      <text:p text:style-name="Text_20_body">Paliativo : Configurar el <text:span text:style-name="Strong_20_Emphasis">AP Data Channel Security</text:span> con la opción DTLS Enabled. Dentro WLC en el perfil utilizado por el FortiAP deberemos agregar la siguiente opción :</text:p>
      <text:p text:style-name="Preformatted_20_Text">set dtls-policy dtls-enabl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6::39:22</meta:creation-date>
    <dc:creator>Generated</dc:creator>
    <dc:date>2026-09-13T06::39:22</dc:date>
    <dc:language>en-US</dc:language>
    <meta:editing-cycles>1</meta:editing-cycles>
    <meta:editing-duration>PT0S</meta:editing-duration>
    <dc:title>redes:firewalls:fortinet</dc:title>
  </office:meta>
</office:document-meta>
</file>