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39529953ad48870dd3a82476ec0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syslog_centralizado"/><text:bookmark-start text:name="__RefHeading___sistema_de_log_centralizado_1"/><text:bookmark-start text:name="sistema_de_log_centralizado"/>Sistema de LOG centralizado<text:bookmark-end text:name="__RefHeading___sistema_de_log_centralizado_1"/><text:bookmark-end text:name="sistema_de_log_centralizado"/></text:h>
      <text:h text:style-name="Heading_20_2" text:outline-level="2"><text:bookmark-start text:name="__RefHeading___introduccion_2"/><text:bookmark-start text:name="introduccion"/>Introducción<text:bookmark-end text:name="__RefHeading___introduccion_2"/><text:bookmark-end text:name="introduccion"/></text:h>
      <text:p text:style-name="Text_20_body">Se planteo la necesidad de un sistema que reciba y almacenes archivos de registros determinados de n* servidores. Que se disponga de una interfaz de acceso a esos datos, para la organizacion y procesamiento de los mismos, con lo cual se podran detectar eventos, resolver situaciones y emitir distintos tipos de alarmas. </text:p>
      <text:h text:style-name="Heading_20_4" text:outline-level="4"><text:bookmark-start text:name="__RefHeading___generalidades_de_un_sistema_de_log_3"/><text:bookmark-start text:name="generalidades_de_un_sistema_de_log"/>Generalidades de un sistema de log.<text:bookmark-end text:name="__RefHeading___generalidades_de_un_sistema_de_log_3"/><text:bookmark-end text:name="generalidades_de_un_sistema_de_log"/></text:h>
      <text:p text:style-name="Text_20_body"><text:span text:style-name="Emphasis">Log es el registro de acciones y eventos que tienen lugar en un sistema.</text:span></text:p>
      <text:p text:style-name="Text_20_body"><text:span text:style-name="Emphasis">Los logs son el primer registro de la actividad en los sistemas y redes.</text:span></text:p>
      <text:p text:style-name="Text_20_body"><text:span text:style-name="Emphasis">Los logs de un sistema son una parte primaria de la seguridad y pueden ser usados en la
detección de ataques e intrusiones, así como en el análisis de fallas de hardware y software.</text:span></text:p>
      <text:p text:style-name="Text_20_body">El programa syslog, es una interface que provee un framework standard para que tanto programas
como el mismo sistema operativo puedan generar mensajes que peuden ser almacenados
localmente o ser enviados a un host remoto. Originalmente escrito para Unix, se convirtió en un
standard que se usa en muchos sistemas operativos y dispositivos de red.</text:p>
      <text:p text:style-name="Text_20_body"><text:span text:style-name="Strong_20_Emphasis">¿ Cual es la utilidad de un sistema de syslog centralizado ?</text:span></text:p>
      <text:p text:style-name="Text_20_body">En un sistema de syslog centralizado, un server común recibe todos los mensajes de syslog de
todos los sistemas de la red. Esto incluye logs de los servers Unix/linux/Windows etc, firewalls, y
dispositivos de red (routers, switches, etc)</text:p>
      <text:p text:style-name="Text_20_body">Hay varias ventajas de un sistema de syslog centralizado</text:p>
      <text:list text:style-name="List_20_1" text:continue-numbering="false">
        <text:list-item>
          <text:p text:style-name="LastListParagraph_List_20_1_Content_First"> El syslog puede ser conectado en un segmento de red diferente protegido por un firewall</text:p>
        </text:list-item>
      </text:list>
      <text:p text:style-name="Text_20_body">para mantener más segura la información</text:p>
      <text:list text:style-name="List_20_1" text:continue-numbering="false">
        <text:list-item>
          <text:p text:style-name="LastListParagraph_List_20_1_Content_First"> Teniendo los mensajes de todos los equipos, puede hacerse una correlación de ataques o</text:p>
        </text:list-item>
      </text:list>
      <text:p text:style-name="Text_20_body">fallas en distintos puntos de una manera mucho más sencilla. Por ejemplo si en el syslog
aparece un mensaje de desconexión de la interface de red de varios servers en el mismo
momento, es lógico suponer una falla en el switch donde estos servers estan conectados.</text:p>
      <text:list text:style-name="List_20_1" text:continue-numbering="false">
        <text:list-item>
          <text:p text:style-name="LastListParagraph_List_20_1_Content_First"> Un usuario no deseado que haya ingresado en un server, no podrá alterar los mensajes que</text:p>
        </text:list-item>
      </text:list>
      <text:p text:style-name="Text_20_body">se hayan almacenado en el server central.</text:p>
      <text:list text:style-name="List_20_1" text:continue-numbering="false">
        <text:list-item>
          <text:p text:style-name="LastListParagraph_List_20_1_Content_First"> Se pueden generar alertas usando sistemas de monitoreo de logs.</text:p>
        </text:list-item>
      </text:list>
      <text:p text:style-name="Text_20_body">Sistema de monitoreo de logs</text:p>
      <text:p text:style-name="Text_20_body">El análisis de logs es una herramienta muy importante para mantener el control de servers y
dispositivos de red.</text:p>
      <text:p text:style-name="Text_20_body">Sin embargo esta es una de las tareas que más tiempo consume y por consiguiente que menos se
hace.</text:p>
      <text:p text:style-name="Text_20_body">Con la cantidad de mensajes informativos que se generan en un sistema de log, detectar en forma
manual los mensajes de problemas es muy dificultoso y con mucha probabilidad de error.
Esto se vé aumentado cuando se usa un sistema de syslog centralizado, donde la información
proviene de varias fuentes distintas.
Muchas soluciones de monitoreo se basan en sumarizar la información de archivos de log de dias
previos.</text:p>
      <text:p text:style-name="Text_20_body">Esto es muy útil para la generación de estadísticas y análisis posterior a una falla o intrusión, pero
no tanto para la resolución de problemas.</text:p>
      <text:p text:style-name="Text_20_body">Un administrador no puede actuar en forma proactiva, previamente a que el error ocurra.</text:p>
      <text:p text:style-name="Text_20_body">Muchas fallas o accesos no autorizados se ven precedidos por mensajes que de haber sido
detectados, podrían haber permitido tomar acciones preventivas.</text:p>
      <text:p text:style-name="Text_20_body">Por ejemplo, un acceso no autorizado via ssh, puede haber estado precedido por una gran
cantidad de intentos fallidos de acceso.</text:p>
      <text:p text:style-name="Text_20_body">Disponer una solución online de monitoreo, permite disponer de herramientas que pueden ayudar
a prevenir problemas graves antes que ocurran.</text:p>
      <text:p text:style-name="Text_20_body">Detectar eventos en el momento que ocurren permite generar acciones en ese mismo instante y
no luego de las consecuencias.</text:p>
      <text:p text:style-name="Text_20_body">Siguiendo con el ejemplo del acceso ssh, podría bloquearse el acceso ssh desde determinada
dirección IP despues de un número de intentos fallidos de acceso.</text:p>
      <text:p text:style-name="Text_20_body">Un concepto que aparece aquí es el de correlación de eventos.</text:p>
      <text:p text:style-name="Text_20_body">Un sistema automatizado de análisis de logs que pueda hacer una correlación de varios eventos
simplifica y acelera el monitoreo de eventos consolidando alertas y mensajes de error en un
mensaje más corto y fácil de entender.</text:p>
      <text:p text:style-name="Text_20_body">Una serie de operaciones están relacionadas con la correlación de eventos.</text:p>
      <text:p text:style-name="Text_20_body">Compresión toma varias apariciones del mismo evento y se examina la duplicación de
información, se remueve las redundacias y se reporta como un único evento. De esta manera 1000
mensajes “route failed” se convierte en un único alerta que dice “route failed 1000 times”
Recuento reporta un número específico de eventos similares como uno solo. Esto se diferencia de
la compresión en que no solo cuenta en que sea el mismo evento, sino que se supere un
determinado umbral para generar un reporte.</text:p>
      <text:p text:style-name="Text_20_body">Supresión asocia prioridades con alarmas y permite que el sistema suprima un alarma de
prioridad más baja si ha ocurrido un evento de prioridad mayor.</text:p>
      <text:p text:style-name="Text_20_body">Generalización asocia alarmas con eventos de más alto nivel que son los que son reportados.</text:p>
      <text:p text:style-name="Text_20_body">Esto puede ser útil para por ejemplo para correlacionar eventos de múltiples discos de un array.</text:p>
      <text:p text:style-name="Text_20_body">No se necesita ver cada mensaje específico si se puede determinar que el array completo tiene
problemas.</text:p>
      <text:p text:style-name="Text_20_body">Correlación basada en tiempo puede ser útil estableciendo causalidad. A menudo una
información puede ser obtenida relacionando eventos que tienen una relación temporal específica.</text:p>
      <text:p text:style-name="Text_20_body">Ejemplos genéricos:</text:p>
      <text:list text:style-name="List_20_1" text:continue-numbering="false">
        <text:list-item>
          <text:p text:style-name="LastListParagraph_List_20_1_Content_First"> El Evento A está seguido del Evento B.</text:p>
        </text:list-item>
      </text:list>
      <text:list text:style-name="List_20_1" text:continue-numbering="false">
        <text:list-item>
          <text:p text:style-name="LastListParagraph_List_20_1_Content_First"> Este es el primer Evento A desde el Evento B reciente.</text:p>
        </text:list-item>
      </text:list>
      <text:list text:style-name="List_20_1" text:continue-numbering="false">
        <text:list-item>
          <text:p text:style-name="LastListParagraph_List_20_1_Content_First"> El Evento A sigue al Evento B dentro de los dos minutos.</text:p>
        </text:list-item>
      </text:list>
      <text:list text:style-name="List_20_1" text:continue-numbering="false">
        <text:list-item>
          <text:p text:style-name="LastListParagraph_List_20_1_Content_First"> El Evento A no fue observado dentro del Intervalo I.</text:p>
        </text:list-item>
      </text:list>
      <text:h text:style-name="Heading_20_2" text:outline-level="2"><text:bookmark-start text:name="__RefHeading___objetivos_4"/><text:bookmark-start text:name="objetivos"/>Objetivos<text:bookmark-end text:name="__RefHeading___objetivos_4"/><text:bookmark-end text:name="objetivos"/></text:h>
      <text:p text:style-name="Text_20_body">Simplificar y optimizar la administración de diferentes servicios para conocer su estado minuto a minuto, y elaborar planes de acción. A su vez el sistema debe ser simple de utilizar por el administrador.</text:p>
      <text:p text:style-name="Text_20_body">Además se presentaron requerimientos extra como: </text:p>
      <text:list text:style-name="List_20_1" text:continue-numbering="false">
        <text:list-item>
          <text:p text:style-name="List_20_1_Content_First"> Rotacion diaria de Logs</text:p>
        </text:list-item>
        <text:list-item>
          <text:p text:style-name="List_20_1_Content"> Compresión de los mismos</text:p>
        </text:list-item>
        <text:list-item>
          <text:p text:style-name="List_20_1_Content"> Guardar los ultimos 60 días de registros</text:p>
        </text:list-item>
        <text:list-item>
          <text:p text:style-name="List_20_1_Content_Last"> Ver via web los registros del sistema, realizar busquedas etc</text:p>
        </text:list-item>
      </text:list>
      <text:h text:style-name="Heading_20_2" text:outline-level="2"><text:bookmark-start text:name="__RefHeading___relevamiento_y_analisis_5"/><text:bookmark-start text:name="relevamiento_y_analisis"/>Relevamiento y análisis<text:bookmark-end text:name="__RefHeading___relevamiento_y_analisis_5"/><text:bookmark-end text:name="relevamiento_y_analisis"/></text:h>
      <text:p text:style-name="Text_20_body">Se determino que la mejor solución adaptable a la magnitud del proyecto y sus plazos de tiempo, fuera la implementación del software libre syslog-ng debido a que a poseía todas las caracteristicas requeridas por el cliente:</text:p>
      <text:list text:style-name="List_20_1" text:continue-numbering="false">
        <text:list-item>
          <text:p text:style-name="List_20_1_Content_First"> Loggueo por Red</text:p>
        </text:list-item>
        <text:list-item>
          <text:p text:style-name="List_20_1_Content"> Su organización por {directorio con nombre de host}/{archivo_log.log}</text:p>
        </text:list-item>
        <text:list-item>
          <text:p text:style-name="List_20_1_Content"> Facil configuracion de rotacion</text:p>
        </text:list-item>
        <text:list-item>
          <text:p text:style-name="List_20_1_Content"> Proceso de los archivos logs por medio de expresiones regulares</text:p>
        </text:list-item>
        <text:list-item>
          <text:p text:style-name="List_20_1_Content_Last"> Posterior ejecución de un comando en base del resultado de la expresión regular</text:p>
        </text:list-item>
      </text:list>
      <text:h text:style-name="Heading_20_2" text:outline-level="2"><text:bookmark-start text:name="__RefHeading___sobre_syslog-ng_6"/><text:bookmark-start text:name="sobre_syslog-ng"/>Sobre Syslog-NG<text:bookmark-end text:name="__RefHeading___sobre_syslog-ng_6"/><text:bookmark-end text:name="sobre_syslog-ng"/></text:h>
      <text:p text:style-name="Text_20_body">Syslog-NG es un sistema para el envío de mensajes de registro en una red.</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Puede logguear tanto por UDP como por TCP, teniendo compatibilidad con el viejo syslog, soportando a su vez muchas mas opciones y tareas que el syslog comun.</text:p>
      <text:h text:style-name="Heading_20_5" text:outline-level="5"><text:bookmark-start text:name="__RefHeading___explicacion_tecnica_simple_7"/><text:bookmark-start text:name="explicacion_tecnica_simple"/>Explicacion tecnica simple<text:bookmark-end text:name="__RefHeading___explicacion_tecnica_simple_7"/><text:bookmark-end text:name="explicacion_tecnica_simple"/></text:h>
      <text:p text:style-name="Text_20_body">Syslog-NG se compone en capas de funcionamiento</text:p>
      <text:p text:style-name="Text_20_body"><draw:frame draw:style-name="media" draw:name="0" text:anchor-type="as-char" draw:z-index="0" svg:width="12.938125cm" svg:height="8.334375cm"><draw:image xlink:href="Pictures/8a39529953ad48870dd3a82476ec0f9a.png" xlink:type="simple" xlink:show="embed" xlink:actuate="onLoad"/></draw:frame></text:p>
      <text:p text:style-name="Text_20_body">Osea tengo en primer lugar opciopnes generales, luego fuentes de donde obtener datos de los registros, ya sean locales, externos por red (udp, tcp, archivos de texto), y luego tenemos destinos y filtros configurados, uniendolos forman los registros de sistema</text:p>
      <text:h text:style-name="Heading_20_2" text:outline-level="2"><text:bookmark-start text:name="__RefHeading___tareas_8"/><text:bookmark-start text:name="tareas"/>Tareas<text:bookmark-end text:name="__RefHeading___tareas_8"/><text:bookmark-end text:name="tareas"/></text:h>
      <text:p text:style-name="Text_20_body">Se instalo el software syslog-ng dentro de un servidor Debian Etch.</text:p>
      <text:p text:style-name="Preformatted_20_Text">apt-get install syslog-ng</text:p>
      <text:p text:style-name="Text_20_body">En la instalacion como resultante se tiene el siguiente archivo de configuracion principal</text:p>
      <text:p text:style-name="Text_20_body"><text:span text:style-name="Strong_20_Emphasis">/etc/syslog-ng/syslog-ng.conf</text:span></text:p>
      <text:p text:style-name="Text_20_body">En los clientes se procedió a configurar el syslog convencional para que loggueara por UDP hacia el servidor syslog.</text:p>
      <text:h text:style-name="Heading_20_3" text:outline-level="3"><text:bookmark-start text:name="__RefHeading___configuracion_en_clientes_linux_9"/><text:bookmark-start text:name="configuracion_en_clientes_linux"/>Configuración en clientes Linux<text:bookmark-end text:name="__RefHeading___configuracion_en_clientes_linux_9"/><text:bookmark-end text:name="configuracion_en_clientes_linux"/></text:h>
      <text:p text:style-name="Text_20_body">Archivo /etc/syslog.conf</text:p>
      <text:p text:style-name="Preformatted_20_Text">*.*;mail.none;<text:s text:c="5"/>@130.29.10.155<text:line-break/>news.none;<text:s text:c="5"/>@130.29.10.155<text:line-break/>*.debug;*.info;<text:s text:c="5"/>@130.29.10.155<text:line-break/>auth.notice;<text:s text:c="5"/>@130.29.10.155<text:line-break/>kern.warning;<text:s text:c="5"/>@130.29.10.155<text:line-break/>*.err;authpriv.none;<text:s text:c="5"/>@130.29.10.155<text:line-break/>local0,local1.*;<text:s text:c="5"/>@130.29.10.155<text:line-break/>local2,local3.*;<text:s text:c="5"/>@130.29.10.155<text:line-break/>local4,local5.*;<text:s text:c="5"/>@130.29.10.155<text:line-break/>local6,local7.*;<text:s text:c="5"/>@130.29.10.155</text:p>
      <text:h text:style-name="Heading_20_3" text:outline-level="3"><text:bookmark-start text:name="__RefHeading___configuracion_del_servidor_10"/><text:bookmark-start text:name="configuracion_del_servidor"/>Configuración del Servidor<text:bookmark-end text:name="__RefHeading___configuracion_del_servidor_10"/><text:bookmark-end text:name="configuracion_del_servidor"/></text:h>
      <text:p text:style-name="Text_20_body">Debian GNU/Linux Etch</text:p>
      <text:p text:style-name="Text_20_body">Archivo /etc/syslog-ng/syslog-ng.conf</text:p>
      <text:p text:style-name="Text_20_body">Opciones generales, fuentes de donde obtener información, filtros y destinos paracada filtro</text:p>
      <text:p text:style-name="Preformatted_20_Text">options { sync(0); time_reopen(10); log_fifo_size(100); };<text:line-break/><text:line-break/>source src {<text:line-break/><text:s text:c="8"/>unix-stream("/dev/log");<text:line-break/><text:s text:c="8"/>tcp();<text:line-break/><text:s text:c="8"/>udp();<text:line-break/><text:s text:c="8"/>internal();<text:line-break/>};<text:line-break/><text:line-break/># eliminate pump renewals - pump makes lots of noise in the debug priority<text:line-break/>filter pump_renewal {<text:line-break/><text:s text:c="3"/>not program("pumpd") or not level(info,debug) ;<text:line-break/>};<text:line-break/><text:line-break/># imapd and ipop3d are noisy - remove their debug priority logs<text:line-break/>filter imap_debug {<text:line-break/><text:s text:c="3"/>not program("imapd") or not level(info,debug) ;<text:line-break/>};<text:line-break/>filter ipop3_debug {<text:line-break/><text:s text:c="3"/>not program("ipop3d") or not level(info,debug);<text:line-break/>};<text:line-break/><text:line-break/># eliminate sshd debug messages<text:line-break/>filter sshd_debug {<text:line-break/><text:s text:c="3"/>not program("sshd") or not level(debug);<text:line-break/>};<text:line-break/><text:line-break/># eliminate ALL debug messages<text:line-break/>filter no_debug { not level(debug); };<text:line-break/><text:line-break/># eliminate messages below warning level<text:line-break/>filter at_least_warn {<text:line-break/><text:s text:c="3"/>level(warning..emerg) ;<text:line-break/>};<text:line-break/><text:line-break/># stuff that would go into /var/log/messages<text:line-break/>filter f_messages { level(info..warn)<text:line-break/><text:s text:c="20"/>and not facility(auth, authpriv, mail, news, local7);<text:line-break/><text:s text:c="2"/>};<text:line-break/><text:line-break/>filter f_bootlog { facility(local7); };<text:line-break/>filter f_authlog { facility(auth,authpriv); };<text:line-break/>filter f_maillog { facility(mail); };<text:line-break/>filter f_cronlog { facility(cron); };<text:line-break/>filter f_kernlog { facility(kern); };<text:line-break/>filter f_daemonlog { facility(daemon) and<text:line-break/><text:s text:c="21"/>level(info,warn,notice,err,crit,alert,emerg);<text:line-break/><text:s text:c="5"/>};<text:line-break/><text:line-break/>log { source(src);<text:line-break/><text:s text:c="6"/>filter(f_messages);<text:line-break/><text:s text:c="6"/>destination(d_mysql);<text:line-break/><text:s text:c="6"/>};<text:line-break/><text:line-break/>log { source(src);<text:line-break/><text:s text:c="6"/>filter(f_bootlog);<text:line-break/><text:s text:c="6"/>destination(d_mysql);<text:line-break/><text:s text:c="6"/>};<text:line-break/><text:line-break/>log { source(src);<text:line-break/><text:s text:c="6"/>filter(f_maillog);<text:line-break/><text:s text:c="6"/>destination(d_mysql);<text:line-break/><text:s text:c="6"/>};<text:line-break/><text:line-break/>log { source(src);<text:line-break/><text:s text:c="6"/>filter(f_authlog);<text:line-break/><text:s text:c="6"/>destination(d_mysql);<text:line-break/><text:s text:c="6"/>};<text:line-break/><text:line-break/>log { source(src);<text:line-break/><text:s text:c="6"/>filter(f_cronlog);<text:line-break/><text:s text:c="6"/>destination(d_mysql);<text:line-break/><text:s text:c="6"/>};<text:line-break/><text:line-break/>log { source(src);<text:line-break/><text:s text:c="6"/>filter(f_kernlog);<text:line-break/><text:s text:c="6"/>destination(d_mysql);<text:line-break/><text:s text:c="6"/>};<text:line-break/><text:line-break/>log { source(src);<text:line-break/><text:s text:c="6"/>filter(f_daemonlog);<text:line-break/><text:s text:c="6"/>destination(d_mysql);<text:line-break/>};<text:line-break/><text:line-break/>log { source(src);<text:line-break/><text:s text:c="6"/>filter(sshd_debug); filter(no_debug); filter(pump_renewal);<text:line-break/><text:s text:c="6"/>destination(d_mysql);<text:s text:c="6"/><text:line-break/>};<text:line-break/><text:line-break/>destination d_mysql { <text:line-break/><text:s text:c="6"/>program("/usr/bin/mysql --user=root syslog &lt; /var/log/mysql.pipe");<text:line-break/><text:s text:c="6"/>pipe ("/var/log/mysql.pipe" template("INSERT INTO logs (host, facility, priority, level, tag, datetime, program, msg) VALUES ( '$HOST', '$FACILITY', '$PRIORITY', '$LEVEL', '$TAG', '$YEAR-$MONTH-$DAY $HOUR:$MIN:$SEC','$PROGRAM', '$MSG' );\n")<text:line-break/><text:s text:c="6"/>template-escape(yes)); <text:line-break/>};</text:p>
      <text:p text:style-name="Text_20_body">Para poder realizar la insercion de datos en una base MySQL, debemo ejecutar el siguiente comando “mkfifo /var/log/mysql.pipe”</text:p>
      <text:h text:style-name="Heading_20_3" text:outline-level="3"><text:bookmark-start text:name="__RefHeading___php-syslog-ng_11"/><text:bookmark-start text:name="php-syslog-ng"/>PHP-Syslog-ng<text:bookmark-end text:name="__RefHeading___php-syslog-ng_11"/><text:bookmark-end text:name="php-syslog-ng"/></text:h>
      <text:p text:style-name="Text_20_body"><text:span text:style-name="Emphasis">Para la visualizacion de los logs via web, busqueda y demas operaciones para su administracion se instalo, configuro y modifico a necesidad parte de codigo del sofware php-syslog-ng que provee de una interfaz web con soporte de busquedas y que servia para cubrir la necesidad planteada.</text:span></text:p>
      <text:p text:style-name="Text_20_body">Una vez instalado se configuro el apache para su puesta en marcha de la siguiente manera</text:p>
      <text:h text:style-name="Heading_20_5" text:outline-level="5"><text:bookmark-start text:name="__RefHeading___etc_apache2_sites-available_default_12"/><text:bookmark-start text:name="etc_apache2_sites-available_default"/>/etc/apache2/sites-available/default<text:bookmark-end text:name="__RefHeading___etc_apache2_sites-available_default_12"/><text:bookmark-end text:name="etc_apache2_sites-available_default"/></text:h>
      <text:p text:style-name="Preformatted_20_Text">NameVirtualHost *:80<text:line-break/>NameVirtualHost *:443<text:line-break/>&lt;VirtualHost *:80&gt;<text:line-break/>RewriteEngine On<text:line-break/>RewriteCond %{SERVER_PORT} !^443$<text:line-break/>#RewriteCond %{REQUEST_URI} !^/$<text:line-break/>RewriteRule ^/$ https://%{SERVER_NAME}/syslog [L,R]<text:line-break/><text:line-break/><text:s text:c="4"/><text:line-break/><text:s text:c="8"/>ServerAdmin webmaster@localhost<text:line-break/><text:line-break/><text:s text:c="8"/>DocumentRoot /var/www<text:line-break/><text:s text:c="8"/>&lt;Directory /&gt;<text:line-break/><text:s text:c="16"/>Options FollowSymLinks<text:line-break/><text:s text:c="16"/>AllowOverride None<text:line-break/><text:s text:c="8"/>&lt;/Directory&gt;<text:line-break/><text:s text:c="8"/>&lt;Directory /var/www/syslog&gt;<text:line-break/><text:s text:c="16"/>Options Indexes FollowSymLinks MultiViews<text:line-break/><text:s text:c="16"/>AllowOverride None<text:line-break/><text:s text:c="16"/>Order allow,deny<text:line-break/><text:s text:c="16"/>allow from all<text:line-break/><text:s text:c="8"/>&lt;/Directory&gt;<text:line-break/><text:line-break/><text:s text:c="8"/>ScriptAlias /cgi-bin/ /usr/lib/cgi-bin/<text:line-break/><text:s text:c="8"/>&lt;Directory "/usr/lib/cgi-bin"&gt;<text:line-break/><text:s text:c="16"/>AllowOverride None<text:line-break/><text:s text:c="16"/>Options ExecCGI -MultiViews +SymLinksIfOwnerMatch<text:line-break/><text:s text:c="16"/>Order allow,deny<text:line-break/><text:s text:c="16"/>Allow from all<text:line-break/><text:s text:c="8"/>&lt;/Directory&gt;<text:line-break/><text:line-break/><text:s text:c="8"/>ErrorLog /var/log/apache2/error.log<text:line-break/><text:line-break/><text:s text:c="8"/># Possible values include: debug, info, notice, warn, error, crit,<text:line-break/><text:s text:c="8"/># alert, emerg.<text:line-break/><text:s text:c="8"/>LogLevel warn<text:line-break/><text:line-break/><text:s text:c="8"/>CustomLog /var/log/apache2/access.log combined<text:line-break/><text:s text:c="8"/>ServerSignature On<text:line-break/><text:line-break/><text:line-break/>&lt;Directory "/var/www/syslog/scripts"&gt;<text:line-break/><text:s text:c="4"/>Deny from all<text:line-break/>&lt;/Directory&gt;<text:line-break/>&lt;Directory "/var/www/syslog/includes"&gt;<text:line-break/><text:s text:c="4"/>Deny from all<text:line-break/>&lt;/Directory&gt;<text:line-break/>&lt;Directory "/var/www/syslog/config"&gt;<text:line-break/><text:s text:c="4"/>Deny from all<text:line-break/>&lt;/Directory&gt;<text:line-break/><text:line-break/>&lt;/VirtualHost&gt;<text:line-break/><text:line-break/>&lt;VirtualHost *:443&gt;<text:line-break/>SSLEngine on<text:line-break/>SSLCertificateFile /etc/apache2/apache.pem<text:line-break/>#SSLCertificateKeyFile /etc/apache2/ssl.key/server.key<text:line-break/><text:s text:c="4"/><text:line-break/><text:s text:c="8"/>ServerAdmin webmaster@localhost<text:line-break/><text:line-break/><text:s text:c="8"/>DocumentRoot /var/www<text:line-break/><text:s text:c="8"/>&lt;Directory /&gt;<text:line-break/><text:s text:c="16"/>Options FollowSymLinks<text:line-break/><text:s text:c="16"/>AllowOverride None<text:line-break/><text:s text:c="8"/>&lt;/Directory&gt;<text:line-break/><text:s text:c="8"/>&lt;Directory /var/www/syslog&gt;<text:line-break/><text:s text:c="16"/>Options Indexes FollowSymLinks MultiViews<text:line-break/><text:s text:c="16"/>AllowOverride None<text:line-break/><text:s text:c="16"/>Order allow,deny<text:line-break/><text:s text:c="16"/>allow from all<text:line-break/><text:s text:c="16"/># This directive allows us to have apache2's default start page<text:line-break/><text:s text:c="16"/># in /apache2-default/, but still have / go to the right place<text:line-break/><text:s text:c="16"/>SSLRequireSSL<text:line-break/><text:s text:c="8"/>&lt;/Directory&gt;<text:line-break/><text:line-break/><text:s text:c="8"/>ErrorLog /var/log/apache2/error.log<text:line-break/><text:line-break/><text:s text:c="8"/># Possible values include: debug, info, notice, warn, error, crit,<text:line-break/><text:s text:c="8"/># alert, emerg.<text:line-break/><text:s text:c="8"/>LogLevel warn<text:line-break/><text:line-break/><text:s text:c="8"/>CustomLog /var/log/apache2/access.log combined<text:line-break/><text:s text:c="8"/>ServerSignature On<text:line-break/><text:line-break/><text:line-break/>&lt;Directory "/var/www/syslog/scripts"&gt;<text:line-break/><text:s text:c="4"/>Deny from all<text:line-break/>&lt;/Directory&gt;<text:line-break/>&lt;Directory "/var/www/syslog/includes"&gt;<text:line-break/><text:s text:c="4"/>Deny from all<text:line-break/>&lt;/Directory&gt;<text:line-break/>&lt;Directory "/var/www/syslog/config"&gt;<text:line-break/><text:s text:c="4"/>Deny from all<text:line-break/>&lt;/Directory&gt;<text:line-break/><text:line-break/>&lt;/VirtualHost&gt;<text:line-break/></text:p>
      <text:h text:style-name="Heading_20_3" text:outline-level="3"><text:bookmark-start text:name="__RefHeading___notas_13"/><text:bookmark-start text:name="notas"/>Notas<text:bookmark-end text:name="__RefHeading___notas_13"/><text:bookmark-end text:name="notas"/></text:h>
      <text:p text:style-name="Text_20_body">Ejemplo de como habilitar o deshabilitar un servicio al inicio de un sistema SuSE por medio de su utilidad insserv.</text:p>
      <text:p text:style-name="Text_20_body">Con el comando “insserv -d servicio” ponemos a ejecutar por default X servicio, en cambio con insserv -r lo removemos de la lista de ejecucion</text:p>
      <text:p text:style-name="Text_20_body">Sergio Cayuque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6T01::15:00</meta:creation-date>
    <dc:creator>Generated</dc:creator>
    <dc:date>2026-09-16T01::15:00</dc:date>
    <dc:language>en-US</dc:language>
    <meta:editing-cycles>1</meta:editing-cycles>
    <meta:editing-duration>PT0S</meta:editing-duration>
    <dc:title>notas:syslog_centralizado</dc:title>
  </office:meta>
</office:document-meta>
</file>