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8ed0588e192f59515cbf5e12229a2bd.png"/>
  <manifest:file-entry manifest:media-type="image/png" manifest:full-path="Pictures/30277f7236028910c61e1e1e4e21778c.png"/>
  <manifest:file-entry manifest:media-type="image/png" manifest:full-path="Pictures/957e9004212031e59623c87ae50b43f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otas:openldap"/><text:bookmark-start text:name="__RefHeading___openldap_1"/><text:bookmark-start text:name="openldap"/>OpenLDAP<text:bookmark-end text:name="__RefHeading___openldap_1"/><text:bookmark-end text:name="openldap"/></text:h>
      <text:p text:style-name="Text_20_body">OpenLDAP es una implementación libre y de código abierto del protocolo Lightweight Directory Access Protocol (LDAP) desarrollada por el proyecto OpenLDAP. Está liberada bajo su propia licencia OpenLDAP Public License. LDAP es un protocolo de comunicación independiente de la plataforma. Muchas distribuciones GNU/Linux incluyen el software OpenLDAP para el soporte LDAP. Este software también corre en plataformas BSD, AIX, HP-UX, Mac OS X, Solaris, Microsoft Windows (NT y derivados, incluyendo 2000, XP, Vista), y z/OS.</text:p>
      <text:p text:style-name="Text_20_body">El problema de la autenticación en Linux (y en Unix en general) esta dividido en dos partes, la
primera es comprobar el usuario y password, y la segunda es obtener la información del usuario
para poder completar el login (user ID, home directory, group membership, shell inicial). En la
mayoría de las distribuciones de Linux esta problemática esta resuelta por dos componentes:</text:p>
      <text:list text:style-name="List_20_1" text:continue-numbering="false">
        <text:list-item>
          <text:p text:style-name="List_20_1_Content_First"> <text:span text:style-name="Strong_20_Emphasis">PAM:</text:span> que realiza la autenticación (comprueba el usuario y password, ademas de verificar la validez de la cuenta de usuario).</text:p>
        </text:list-item>
        <text:list-item>
          <text:p text:style-name="List_20_1_Content_Last"> <text:span text:style-name="Strong_20_Emphasis">NSS:</text:span> que se encarga de obtener la información del usuario mencionada anteriormente.</text:p>
        </text:list-item>
      </text:list>
      <text:p text:style-name="Text_20_body">Ambos componentes presentan una modularidad que les permite acceder a la información desde
cualquier tipo de sistema de base de datos, como puede ser los archivos locales (/etc/passwd y /
etc/group) o desde servidores como LDAP, Mysql, Windows. </text:p>
      <text:h text:style-name="Heading_20_2" text:outline-level="2"><text:bookmark-start text:name="__RefHeading___instalacion_2"/><text:bookmark-start text:name="instalacion"/>Instalación<text:bookmark-end text:name="__RefHeading___instalacion_2"/><text:bookmark-end text:name="instalacion"/></text:h>
      <text:p text:style-name="Text_20_body">Deberemos bajar los siguientes paquetes</text:p>
      <text:p text:style-name="Text_20_body">DB 4 <text:a xlink:type="simple" xlink:href="http://www.oracle.com/database/berkeley-db/index.html" text:style-name="Internet_20_link" text:visited-style-name="Visited_20_Internet_20_Link">http://www.oracle.com/database/berkeley-db/index.html</text:a></text:p>
      <text:p text:style-name="Text_20_body">OpenLDAP <text:a xlink:type="simple" xlink:href="http://www.openldap.org/" text:style-name="Internet_20_link" text:visited-style-name="Visited_20_Internet_20_Link">http://www.openldap.org/</text:a></text:p>
      <text:p text:style-name="Text_20_body">Para compilar DB4 solo deberemos ejecutar :</text:p>
      <text:p text:style-name="Preformatted_20_Text">../dist/configure<text:s text:c="3"/>--enable-cxx</text:p>
      <text:p text:style-name="Text_20_body">En cambio para compilar OpenLDAP deberemos correr :</text:p>
      <text:p text:style-name="Preformatted_20_Text">CPPFLAGS="-I/usr/local/BerkeleyDB.4.8/include" LDFLAGS="-L/usr/local/lib -L/usr/local/BerkeleyDB.4.8/lib" LD_LIBRARY_PATH="/usr/local/BerkeleyDB.4.8/lib"<text:s text:c="2"/>./configure<text:s text:c="4"/>--enable-crypt<text:s text:c="7"/>--enable-modules<text:s text:c="4"/>--enable-overlays<text:s text:c="5"/>--enable-bdb<text:s text:c="5"/>--enable-hdb<text:s text:c="5"/>--enable-ldap<text:s text:c="6"/>--enable-monitor<text:s text:c="6"/>--enable-passwd<text:s text:c="5"/>--enable-relay<text:s text:c="3"/>--enable-shell<text:s text:c="4"/>--enable-sock</text:p>
      <text:p text:style-name="Text_20_body">Una vez hecho esto tendremos lista nuestra instalación para poder correr.</text:p>
      <text:h text:style-name="Heading_20_2" text:outline-level="2"><text:bookmark-start text:name="__RefHeading___replicacion_3"/><text:bookmark-start text:name="replicacion"/>Replicación<text:bookmark-end text:name="__RefHeading___replicacion_3"/><text:bookmark-end text:name="replicacion"/></text:h>
      <text:p text:style-name="Text_20_body"><text:span text:style-name="Strong_20_Emphasis">REQUIERE Openldap 2.4</text:span></text:p>
      <text:p text:style-name="Text_20_body">La replicación multimaster se puede hacer en 1 o más nodos, la única premisa es que todos deben estar iguales al momento de comenzar esta configuración (misma configuración y misma base).</text:p>
      <text:p text:style-name="Text_20_body">Vamos a suponer que tenemos los servidores ldapba y ldap-miami.</text:p>
      <text:p text:style-name="Text_20_body">En el servidor ldap1 agregar estas línas al final del slapd.conf:</text:p>
      <text:p text:style-name="Preformatted_20_Text">serverID<text:s text:c="7"/>1 <text:line-break/><text:line-break/>overlay syncprov<text:line-break/><text:line-break/>syncRepl rid=2<text:line-break/><text:s text:c="8"/>provider=ldap://ldap2.com<text:line-break/><text:s text:c="8"/>binddn="cn=admin,ou=users,dc=dominio,dc=com"<text:line-break/><text:s text:c="8"/>bindmethod=simple<text:line-break/><text:s text:c="8"/>credentials=contraseña<text:line-break/><text:s text:c="8"/>searchbase="dc=dominio,dc=com"<text:line-break/><text:s text:c="8"/>type=refreshAndPersist<text:line-break/><text:s text:c="8"/>retry="5 + 5 +"<text:line-break/><text:s text:c="8"/>interval=00:00:00:05<text:line-break/><text:s text:c="8"/>starttls=yes<text:line-break/><text:s text:c="8"/>tls_reqcert=never<text:line-break/><text:line-break/><text:line-break/>mirrormode<text:s text:c="6"/>true<text:line-break/>database monitor</text:p>
      <text:p text:style-name="Text_20_body">En el servidor ldap2:</text:p>
      <text:p text:style-name="Preformatted_20_Text">serverID<text:s text:c="7"/>2 <text:line-break/><text:line-break/>overlay syncprov<text:line-break/><text:line-break/>syncRepl rid=1<text:line-break/><text:s text:c="8"/>provider=ldap://ldap1.com<text:line-break/><text:s text:c="8"/>binddn="cn=admin,ou=users,dc=dominio,dc=com"<text:line-break/><text:s text:c="8"/>bindmethod=simple<text:line-break/><text:s text:c="8"/>credentials=contraseña<text:line-break/><text:s text:c="8"/>searchbase="dc=dominio,dc=com"<text:line-break/><text:s text:c="8"/>type=refreshAndPersist<text:line-break/><text:s text:c="8"/>retry="5 + 5 +"<text:line-break/><text:s text:c="8"/>interval=00:00:00:05<text:line-break/><text:s text:c="8"/>starttls=yes<text:line-break/><text:s text:c="8"/>tls_reqcert=never<text:line-break/><text:line-break/><text:line-break/>mirrormode<text:s text:c="6"/>true<text:line-break/>database monitor</text:p>
      <text:p text:style-name="Text_20_body">La configuración en ambos servidor es similar, solo cambia el ServerID, el rid y el provider, que van invertidos, como se observa en al configuración.</text:p>
      <text:p text:style-name="Text_20_body">El usuario especificado en el binddn debe tener acceso completo a la base.</text:p>
      <text:h text:style-name="Heading_20_2" text:outline-level="2"><text:bookmark-start text:name="__RefHeading___politicas_4"/><text:bookmark-start text:name="politicas"/>Politicas<text:bookmark-end text:name="__RefHeading___politicas_4"/><text:bookmark-end text:name="politicas"/></text:h>
      <text:p text:style-name="Text_20_body">Para poder manejar policies de passwords con LDAP y hacer que estos se bloqueen luego de determinados intentos se debe agregar lo siguiente:</text:p>
      <text:p text:style-name="Text_20_body">RFC <text:a xlink:type="simple" xlink:href="http://www.potaroo.net/ietf/old-ids/draft-behera-ldap-password-policy-00.txt" text:style-name="Internet_20_link" text:visited-style-name="Visited_20_Internet_20_Link">http://www.potaroo.net/ietf/old-ids/draft-behera-ldap-password-policy-00.txt</text:a>
RFC <text:a xlink:type="simple" xlink:href="http://www.mozilla.org/directory/ietf-docs/draft-behera-ldap-password-policy-05.txt" text:style-name="Internet_20_link" text:visited-style-name="Visited_20_Internet_20_Link">http://www.mozilla.org/directory/ietf-docs/draft-behera-ldap-password-policy-05.txt</text:a></text:p>
      <text:h text:style-name="Heading_20_2" text:outline-level="2"><text:bookmark-start text:name="__RefHeading___etc_openldap_slapd.conf_5"/><text:bookmark-start text:name="etc_openldap_slapd.conf"/>/etc/openldap/slapd.conf<text:bookmark-end text:name="__RefHeading___etc_openldap_slapd.conf_5"/><text:bookmark-end text:name="etc_openldap_slapd.conf"/></text:h>
      <text:p text:style-name="Text_20_body">Despues de la definicion de la base de datos se deben agregar las siguientes lineas</text:p>
      <text:p text:style-name="Preformatted_20_Text">overlay<text:s text:c="9"/>ppolicy<text:line-break/>ppolicy_default "cn=default,ou=policies,dc=pan-energy"</text:p>
      <text:h text:style-name="Heading_20_2" text:outline-level="2"><text:bookmark-start text:name="__RefHeading___registros_a_agregar_en_el_arbol_ldap_6"/><text:bookmark-start text:name="registros_a_agregar_en_el_arbol_ldap"/>Registros a agregar en el arbol LDAP<text:bookmark-end text:name="__RefHeading___registros_a_agregar_en_el_arbol_ldap_6"/><text:bookmark-end text:name="registros_a_agregar_en_el_arbol_ldap"/></text:h>
      <text:p text:style-name="Text_20_body">Se debe agregar la “ou” <text:span text:style-name="Emphasis">Policies</text:span> para que contenga todas la policies.</text:p>
      <text:p text:style-name="Preformatted_20_Text">dn: ou=policies,dc=dominio,dc=com<text:line-break/>ou: policies<text:line-break/>objectClass: top<text:line-break/>objectClass: organizationalUnit<text:line-break/>structuralObjectClass: organizationalUnit</text:p>
      <text:p text:style-name="Text_20_body">Ahora se deben agregar las politicas por defecto, en este ejemplo se bloquea el usuario por 120 segundos (2 minutos) luego de tres intentos fallidos.</text:p>
      <text:p text:style-name="Preformatted_20_Text">dn: cn=default,ou=policies,dc=dominio,dc=com<text:line-break/>pwdFailureCountInterval: 30<text:line-break/>pwdSafeModify: FALSE<text:line-break/>pwdGraceAuthNLimit: 5<text:line-break/>pwdLockoutDuration: 120<text:line-break/>objectClass: pwdPolicy<text:line-break/>objectClass: person<text:line-break/>objectClass: top<text:line-break/>objectClass: pwdPolicyChecker<text:line-break/>pwdMaxFailure: 3<text:line-break/>pwdAllowUserChange: TRUE<text:line-break/>pwdMinLength: 5<text:line-break/>cn: default<text:line-break/>pwdAttribute: userPassword<text:line-break/>pwdMinAge: 5<text:line-break/>pwdLockout: TRUE<text:line-break/>pwdCheckQuality: 2<text:line-break/>pwdInHistory: 5<text:line-break/>sn: default policy<text:line-break/>pwdMustChange: FALSE<text:line-break/>pwdExpireWarning: 600</text:p>
      <text:p text:style-name="Text_20_body">Modificado todo esto se reinicia el LDAP.</text:p>
      <text:p text:style-name="Text_20_body"><draw:frame draw:style-name="mediacenter" draw:name="0" text:anchor-type="paragraph" draw:z-index="0" svg:width="21.59cm" style:rel-width="100%" svg:height="12.673541666667cm" style:rel-height="scale"><draw:image xlink:href="Pictures/98ed0588e192f59515cbf5e12229a2bd.png" xlink:type="simple" xlink:show="embed" xlink:actuate="onLoad"/></draw:frame></text:p>
      <text:h text:style-name="Heading_20_3" text:outline-level="3"><text:bookmark-start text:name="__RefHeading___chequeos_de_password_7"/><text:bookmark-start text:name="chequeos_de_password"/>Chequeos de password<text:bookmark-end text:name="__RefHeading___chequeos_de_password_7"/><text:bookmark-end text:name="chequeos_de_password"/></text:h>
      <text:p text:style-name="Text_20_body">Este es un modulo para chequear o establecer dificultades a los passwords.</text:p>
      <text:p text:style-name="Text_20_body">Hay que agregar el objectClass 'pwdPolicyChecker' con el atributo del modulo LDPA ej 'check_password.so' dentro de las politicas.</text:p>
      <text:p text:style-name="Text_20_body">Parametros de configuración :</text:p>
      <text:list text:style-name="List_20_1" text:continue-numbering="false">
        <text:list-item>
          <text:p text:style-name="List_20_1_Content_First"> useCracklib: integer. Usar o no CrackLib</text:p>
        </text:list-item>
        <text:list-item>
          <text:p text:style-name="List_20_1_Content"> minPoints:   integer. Puntaje minimo, cada punto se asigna por cada clase de caracter en el password.</text:p>
        </text:list-item>
        <text:list-item>
          <text:p text:style-name="List_20_1_Content"> minUpper:    integer.  Cantidad minima de mayusculas</text:p>
        </text:list-item>
        <text:list-item>
          <text:p text:style-name="List_20_1_Content"> minLower:    integer.  Cantidad minima de minusculas</text:p>
        </text:list-item>
        <text:list-item>
          <text:p text:style-name="List_20_1_Content"> minDigit:    integer.  Cantidad minima de digitos</text:p>
        </text:list-item>
        <text:list-item>
          <text:p text:style-name="List_20_1_Content_Last"> minPunct:    integer.  Cantidad minima de signos</text:p>
        </text:list-item>
      </text:list>
      <text:p text:style-name="Text_20_body">Default : <text:span text:style-name="Strong_20_Emphasis">check_password.conf</text:span></text:p>
      <text:p text:style-name="Preformatted_20_Text">useCracklib<text:s text:c="5"/>1<text:line-break/>minPoints<text:s text:c="7"/>3<text:line-break/>minUpper<text:s text:c="8"/>0<text:line-break/>minLower<text:s text:c="8"/>0<text:line-break/>minDigit<text:s text:c="8"/>0<text:line-break/>minPunct<text:s text:c="8"/>0</text:p>
      <text:p text:style-name="Text_20_body">Mensaje de error ldappasswd</text:p>
      <text:p text:style-name="Preformatted_20_Text"><text:s text:c="2"/>Result: Constraint violation (19)<text:line-break/><text:s text:c="2"/>Additional info: Password fails quality checking policy</text:p>
      <text:p text:style-name="Text_20_body">Ref.: </text:p>
      <text:p text:style-name="Text_20_body"><text:a xlink:type="simple" xlink:href="http://ltb-project.org/wiki/documentation/openldap-ppolicy-check-password" text:style-name="Internet_20_link" text:visited-style-name="Visited_20_Internet_20_Link">http://ltb-project.org/wiki/documentation/openldap-ppolicy-check-password</text:a></text:p>
      <text:p text:style-name="Text_20_body"> <text:a xlink:type="simple" xlink:href="http://www.symas.com/blog/?page_id=66" text:style-name="Internet_20_link" text:visited-style-name="Visited_20_Internet_20_Link">http://www.symas.com/blog/?page_id=66</text:a></text:p>
      <text:h text:style-name="Heading_20_2" text:outline-level="2"><text:bookmark-start text:name="__RefHeading___en_los_clientes_8"/><text:bookmark-start text:name="en_los_clientes"/>En los clientes<text:bookmark-end text:name="__RefHeading___en_los_clientes_8"/><text:bookmark-end text:name="en_los_clientes"/></text:h>
      <text:p text:style-name="Text_20_body">El NSS (Name Service Switch) provee una interface para configurar y acceder a diferentes bases de datos de cuentas de usuarios y claves como /etc/passwd, /etc/group, /etc/hosts, LDAP , etc.</text:p>
      <text:p text:style-name="Text_20_body"><text:span text:style-name="Strong_20_Emphasis">nsswitch.conf</text:span></text:p>
      <text:p text:style-name="Text_20_body">Un sistema configurado por defecto generalmente usa NSS y su archivo de configuración etc/nsswitch.conf para resolver nombres de usuario o grupo, este archivo se compone de llamados a bases de datos como passwd, shadow y group, y de otras fuentes como archivos locales, directorios de datos OpenLDAP, nis (Network Information Service), nisplus (NIS+), bases de datos PostgreSQL o MySQL.</text:p>
      <text:p text:style-name="Preformatted_20_Text">passwd: files ldap<text:line-break/>shadow: files ldap<text:line-break/>group: files ldap<text:line-break/>hosts: files ldap</text:p>
      <text:p text:style-name="Text_20_body">En el mismo orden en que son listadas seran utilizadas al momento de resolver las peticiones.</text:p>
      <text:p text:style-name="Text_20_body">NSS es la implementación de una Biblioteca estándar de C que llama a las funciones getpwent o getgrent dependiendo del modulo NSS, exiten modulos LDAP, PostgreSQL, MySQL o MDNS.</text:p>
      <text:p text:style-name="Text_20_body">Diagrama de funcionamiento :</text:p>
      <text:p text:style-name="Text_20_body"><draw:frame draw:style-name="mediacenter" draw:name="1" text:anchor-type="paragraph" draw:z-index="1" svg:width="15.71625cm" svg:height="10.398125cm"><draw:image xlink:href="Pictures/30277f7236028910c61e1e1e4e21778c.png" xlink:type="simple" xlink:show="embed" xlink:actuate="onLoad"/></draw:frame></text:p>
      <text:p text:style-name="Text_20_body">Diagrama de funcionamiento con NSCD :</text:p>
      <text:p text:style-name="Text_20_body"><draw:frame draw:style-name="mediacenter" draw:name="2" text:anchor-type="paragraph" draw:z-index="2" svg:width="15.71625cm" svg:height="10.398125cm"><draw:image xlink:href="Pictures/957e9004212031e59623c87ae50b43f8.png" xlink:type="simple" xlink:show="embed" xlink:actuate="onLoad"/></draw:frame></text:p>
      <text:p text:style-name="Text_20_body">NSCD es un demonio que gestiona las búsquedas en «passwd», «group» y «host» para los programas en ejecución y guarda los resultados para la siguiente consulta, es para servicios lentos como LDAP, NIS o NIS+. </text:p>
      <text:p text:style-name="Text_20_body">Ref.: <text:a xlink:type="simple" xlink:href="http://code.google.com/p/nsscache/wiki/BackgroundOnNameServiceSwitch" text:style-name="Internet_20_link" text:visited-style-name="Visited_20_Internet_20_Link">http://code.google.com/p/nsscache/wiki/BackgroundOnNameServiceSwitch</text:a></text:p>
      <text:h text:style-name="Heading_20_2" text:outline-level="2"><text:bookmark-start text:name="__RefHeading___notas_9"/><text:bookmark-start text:name="notas"/>Notas<text:bookmark-end text:name="__RefHeading___notas_9"/><text:bookmark-end text:name="notas"/></text:h>
      <text:p text:style-name="Text_20_body">Para configurar el HASH por default del servidor, deberemos agregar dentro del archivo slapd.conf</text:p>
      <text:p text:style-name="Preformatted_20_Text">password-hash<text:s text:c="3"/>{cryp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16T20::00:59</meta:creation-date>
    <dc:creator>Generated</dc:creator>
    <dc:date>2026-09-16T20::00:59</dc:date>
    <dc:language>en-US</dc:language>
    <meta:editing-cycles>1</meta:editing-cycles>
    <meta:editing-duration>PT0S</meta:editing-duration>
    <dc:title>notas:openldap</dc:title>
  </office:meta>
</office:document-meta>
</file>