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7c808f3a25cf15916acd56b11be1d5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tas:microsoft:windows"/><text:bookmark-start text:name="__RefHeading___sistema_operativo_windows_1"/><text:bookmark-start text:name="sistema_operativo_windows"/>Sistema Operativo Windows<text:bookmark-end text:name="__RefHeading___sistema_operativo_windows_1"/><text:bookmark-end text:name="sistema_operativo_windows"/></text:h>
      <text:p text:style-name="Text_20_body"><draw:frame draw:style-name="mediaright" draw:name="  Legend" text:anchor-type="paragraph" draw:z-index="0" svg:width="11.1125cm"><draw:text-box><text:p text:style-name="legendcenter"><draw:frame draw:style-name="mediaright" draw:name=" " text:anchor-type="paragraph" draw:z-index="0" svg:width="11.1125cm" svg:height="5.1329166666667cm"><draw:image xlink:href="Pictures/87c808f3a25cf15916acd56b11be1d5b.jpg" xlink:type="simple" xlink:show="embed" xlink:actuate="onLoad"/></draw:frame> </text:p></draw:text-box></draw:frame></text:p>
      <text:p text:style-name="Text_20_body">A menudo se puede dar que trabajemos en lugares donde utilizan este Sistema Operativo y como somos personas serias y responsables que somo por lo tanto no estamos acostumbrados a usar Windows y desconozcamos cosas simples que puedan causarnos problemas, que para un Administrador de Windows sean cosas muy cómunes. </text:p>
      <text:h text:style-name="Heading_20_2" text:outline-level="2"><text:bookmark-start text:name="__RefHeading___windows_2"/><text:bookmark-start text:name="windows"/>Windows<text:bookmark-end text:name="__RefHeading___windows_2"/><text:bookmark-end text:name="windows"/></text:h>
      <text:h text:style-name="Heading_20_3" text:outline-level="3"><text:bookmark-start text:name="__RefHeading___conocer_el_uptime_de_servidores_windows_3"/><text:bookmark-start text:name="conocer_el_uptime_de_servidores_windows"/>Conocer el uptime de servidores Windows<text:bookmark-end text:name="__RefHeading___conocer_el_uptime_de_servidores_windows_3"/><text:bookmark-end text:name="conocer_el_uptime_de_servidores_windows"/></text:h>
      <text:p text:style-name="Text_20_body">Ejecutar desde una consola:</text:p>
      <text:p text:style-name="Preformatted_20_Text">net statistics server</text:p>
      <text:p text:style-name="Text_20_body"><text:a xlink:type="simple" xlink:href="http://support.microsoft.com/kb/555737" text:style-name="Internet_20_link" text:visited-style-name="Visited_20_Internet_20_Link">http://support.microsoft.com/kb/555737</text:a></text:p>
      <text:h text:style-name="Heading_20_3" text:outline-level="3"><text:bookmark-start text:name="__RefHeading___conocer_la_version_de_windows_exacta_4"/><text:bookmark-start text:name="conocer_la_version_de_windows_exacta"/>Conocer la versión de Windows Exacta<text:bookmark-end text:name="__RefHeading___conocer_la_version_de_windows_exacta_4"/><text:bookmark-end text:name="conocer_la_version_de_windows_exacta"/></text:h>
      <text:p text:style-name="Text_20_body">Hacer Click en el menú “Inicio” y luego en “Ejecutar”</text:p>
      <text:p text:style-name="Text_20_body">- Escribir winver
- Finalmente hacer click en “Aceptar”</text:p>
      <text:h text:style-name="Heading_20_3" text:outline-level="3"><text:bookmark-start text:name="__RefHeading___change_executable_path_of_windows_services_5"/><text:bookmark-start text:name="change_executable_path_of_windows_services"/>Change Executable Path Of Windows Services<text:bookmark-end text:name="__RefHeading___change_executable_path_of_windows_services_5"/><text:bookmark-end text:name="change_executable_path_of_windows_services"/></text:h>
      <text:p text:style-name="Text_20_body">En el registro ir a </text:p>
      <text:list text:style-name="Numbering_20_1" text:continue-numbering="false">
        <text:list-item>
          <text:p text:style-name="Numbering_20_1_Content_First"> HKEY_LOCAL_MACHINE</text:p>
        </text:list-item>
        <text:list-item>
          <text:p text:style-name="Numbering_20_1_Content"> SYSTEM</text:p>
        </text:list-item>
        <text:list-item>
          <text:p text:style-name="Numbering_20_1_Content"> CurrentControlSet</text:p>
        </text:list-item>
        <text:list-item>
          <text:p text:style-name="Numbering_20_1_Content"> Services</text:p>
        </text:list-item>
        <text:list-item>
          <text:p text:style-name="Numbering_20_1_Content_Last"> Service_Name</text:p>
        </text:list-item>
      </text:list>
      <text:h text:style-name="Heading_20_3" text:outline-level="3"><text:bookmark-start text:name="__RefHeading___impresora_de_red_muy_lenta_6"/><text:bookmark-start text:name="impresora_de_red_muy_lenta"/>Impresora de red muy lenta<text:bookmark-end text:name="__RefHeading___impresora_de_red_muy_lenta_6"/><text:bookmark-end text:name="impresora_de_red_muy_lenta"/></text:h>
      <text:p text:style-name="Text_20_body">Si por ejemplo tenemos el caso de una red LAN pequeña, en la cual una PC hace de servidor de impresión, para compartir la impresora. Y en algunas operatorias, como edición de propiedades de impresión se hace muy lenta deberemos al añadir la impresora, tener en cuenta estas opciones :</text:p>
      <text:list text:style-name="Numbering_20_1" text:continue-numbering="false">
        <text:list-item>
          <text:p text:style-name="Numbering_20_1_Content_First"> add a local printer</text:p>
        </text:list-item>
        <text:list-item>
          <text:p text:style-name="Numbering_20_1_Content"> new port</text:p>
        </text:list-item>
        <text:list-item>
          <text:p text:style-name="Numbering_20_1_Content"> localport</text:p>
        </text:list-item>
        <text:list-item>
          <text:p text:style-name="Numbering_20_1_Content"> Asignar la ruta de la impresora \\maquina1\impresora2</text:p>
        </text:list-item>
        <text:list-item>
          <text:p text:style-name="Numbering_20_1_Content_Last"> Realizar una prueba de impresión y de edición de propiedades</text:p>
        </text:list-item>
      </text:list>
      <text:h text:style-name="Heading_20_3" text:outline-level="3"><text:bookmark-start text:name="__RefHeading___eliminar_impresion_en_proceso_pendiente_7"/><text:bookmark-start text:name="eliminar_impresion_en_proceso_pendiente"/>Eliminar Impresión en Proceso (Pendiente)<text:bookmark-end text:name="__RefHeading___eliminar_impresion_en_proceso_pendiente_7"/><text:bookmark-end text:name="eliminar_impresion_en_proceso_pendiente"/></text:h>
      <text:p text:style-name="Text_20_body">Instrucciones</text:p>
      <text:list text:style-name="List_20_1" text:continue-numbering="false">
        <text:list-item>
          <text:p text:style-name="List_20_1_Content_First"> Dirigirse a inicio, y luego das click en Ejecutar. Entonces teclea “cmd” y da un Enter.</text:p>
        </text:list-item>
        <text:list-item>
          <text:p text:style-name="List_20_1_Content"> Ya en la ventana de comandos, escribe la siguiente instrucción y da enter: <text:span text:style-name="Strong_20_Emphasis">net stop spooler</text:span></text:p>
        </text:list-item>
        <text:list-item>
          <text:p text:style-name="List_20_1_Content"> Esto detendrá el servicio encargado de administrar la cola de impresiones</text:p>
        </text:list-item>
        <text:list-item>
          <text:p text:style-name="List_20_1_Content"> Ahora, ejecuta por separado cada una de las siguientes instrucciones:</text:p>
        </text:list-item>
        <text:list-item>
          <text:p text:style-name="List_20_1_Content"> <text:span text:style-name="Strong_20_Emphasis">del systemroot\system32\spool\printers\*.shd</text:span></text:p>
        </text:list-item>
        <text:list-item>
          <text:p text:style-name="List_20_1_Content"> <text:span text:style-name="Strong_20_Emphasis">del systemroot\system32\spool\printers\*.spl</text:span></text:p>
        </text:list-item>
        <text:list-item>
          <text:p text:style-name="List_20_1_Content_Last"> <text:span text:style-name="Strong_20_Emphasis">net start spooler</text:span></text:p>
        </text:list-item>
      </text:list>
      <text:p text:style-name="Text_20_body">Lo hecho anteriormente eliminará los trabajos de impresión pendientes y reiniciará el servicio que detuvimos previamente. Seguidamente, debería ser suficiente para que la cola de impresión quede vacía y podamos preparar nuestra impresora para volver a intentar mandar algo a impresión.</text:p>
      <text:h text:style-name="Heading_20_3" text:outline-level="3"><text:bookmark-start text:name="__RefHeading___habilitar_pae_en_windows_2008_32_bits_8"/><text:bookmark-start text:name="habilitar_pae_en_windows_2008_32_bits"/>Habilitar PAE en Windows 2008 32 bits<text:bookmark-end text:name="__RefHeading___habilitar_pae_en_windows_2008_32_bits_8"/><text:bookmark-end text:name="habilitar_pae_en_windows_2008_32_bits"/></text:h>
      <text:p text:style-name="Preformatted_20_Text">BCDEdit /set pae ForceEnable</text:p>
      <text:h text:style-name="Heading_20_3" text:outline-level="3"><text:bookmark-start text:name="__RefHeading___manejo_de_filesystems_9"/><text:bookmark-start text:name="manejo_de_filesystems"/>Manejo de filesystems<text:bookmark-end text:name="__RefHeading___manejo_de_filesystems_9"/><text:bookmark-end text:name="manejo_de_filesystems"/></text:h>
      <text:p text:style-name="Preformatted_20_Text">fsutil fsinfo ntfsinfo c:</text:p>
      <text:h text:style-name="Heading_20_2" text:outline-level="2"><text:bookmark-start text:name="__RefHeading___productos_10"/><text:bookmark-start text:name="productos"/>Productos<text:bookmark-end text:name="__RefHeading___productos_10"/><text:bookmark-end text:name="productos"/></text:h>
      <text:h text:style-name="Heading_20_3" text:outline-level="3"><text:bookmark-start text:name="__RefHeading___powershell_11"/><text:bookmark-start text:name="powershell"/>PowerShell<text:bookmark-end text:name="__RefHeading___powershell_11"/><text:bookmark-end text:name="powershell"/></text:h>
      <text:list text:style-name="List_20_1" text:continue-numbering="false">
        <text:list-item>
          <text:p text:style-name="LastListParagraph_List_20_1_Content_First"> <text:a xlink:type="simple" xlink:href="https://wiki.cayu.com.ar/doku.php?id=notas:windows:scripts_varios_de_powershell" text:style-name="Internet_20_link" text:visited-style-name="Visited_20_Internet_20_Link">Scripts varios de PowerShell</text:a></text:p>
        </text:list-item>
      </text:list>
      <text:h text:style-name="Heading_20_3" text:outline-level="3"><text:bookmark-start text:name="__RefHeading___microsoft_system_center_12"/><text:bookmark-start text:name="microsoft_system_center"/>Microsoft System Center<text:bookmark-end text:name="__RefHeading___microsoft_system_center_12"/><text:bookmark-end text:name="microsoft_system_center"/></text:h>
      <text:p text:style-name="Text_20_body">Microsoft System Center es un conjunto de aplicaciones desarrolladas por Microsoft para la gestión de los diferentes componentes de la infraestructura informática de una organización.</text:p>
      <text:h text:style-name="Heading_20_4" text:outline-level="4"><text:bookmark-start text:name="__RefHeading___system_center_configuration_manager_13"/><text:bookmark-start text:name="system_center_configuration_manager"/>System Center Configuration Manager<text:bookmark-end text:name="__RefHeading___system_center_configuration_manager_13"/><text:bookmark-end text:name="system_center_configuration_manager"/></text:h>
      <text:p text:style-name="Text_20_body"><text:span text:style-name="Strong_20_Emphasis">System Center Configuration Manager</text:span> (SCCM) es una solución que forma parte de la familia de productos Microsoft System Center. Se trata de una solución de software de administración para grandes ordenadores en red, optimizado para Windows que permite administrar de forma centralizada la configuración de todos los sistemas, físicos y virtuales de una organización o grupo de organizaciones.</text:p>
      <text:h text:style-name="Heading_20_3" text:outline-level="3"><text:bookmark-start text:name="__RefHeading___microsoft_forefront_14"/><text:bookmark-start text:name="microsoft_forefront"/>Microsoft Forefront<text:bookmark-end text:name="__RefHeading___microsoft_forefront_14"/><text:bookmark-end text:name="microsoft_forefront"/></text:h>
      <text:p text:style-name="Text_20_body">Microsoft Forefront es una gama de programas de seguridad tanto para clientes de Microsoft Windows y Windows Server. Contiene múltiples capas de defensa contra posibles problemas de vulnerabilidad de segurida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3T19::25:18</meta:creation-date>
    <dc:creator>Generated</dc:creator>
    <dc:date>2026-08-13T19::25:18</dc:date>
    <dc:language>en-US</dc:language>
    <meta:editing-cycles>1</meta:editing-cycles>
    <meta:editing-duration>PT0S</meta:editing-duration>
    <dc:title>notas:microsoft:windows</dc:title>
  </office:meta>
</office:document-meta>
</file>