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e768580f3b1375de89a39396ea24253.jpg"/>
  <manifest:file-entry manifest:media-type="image/jpeg" manifest:full-path="Pictures/cd572102a46373ce9255c9db211bb7ed.jpg"/>
  <manifest:file-entry manifest:media-type="image/png" manifest:full-path="Pictures/8744f441ef8cd527c081626522d0f93c.png"/>
  <manifest:file-entry manifest:media-type="image/png" manifest:full-path="Pictures/934102f4a88c8f7cfaf4f114a3f305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microsoft:network_policy_server_nps"/><text:bookmark-start text:name="__RefHeading___network_policy_server_nps_1"/><text:bookmark-start text:name="network_policy_server_nps"/>Network Policy Server (NPS)<text:bookmark-end text:name="__RefHeading___network_policy_server_nps_1"/><text:bookmark-end text:name="network_policy_server_nps"/></text:h>
      <text:p text:style-name="Text_20_body">Servidor de directivas de redes corre sobre : <text:span text:style-name="Emphasis">Windows Server® 2008 and Windows Server® 2008 R2</text:span> en adelante.</text:p>
      <text:p text:style-name="Text_20_body">Permite crear y aplicar directivas de acceso a la red en toda la organización con fines de mantenimiento de clientes, autenticación de solicitudes de conexión y autorización de solicitudes de conexión. Además, puede usar NPS como un proxy RADIUS (Servicio de autenticación remota telefónica de usuario) para reenviar solicitudes de conexión a un servidor que ejecute NPS u otros servidores RADIUS que configure en grupos de servidores RADIUS remotos.</text:p>
      <text:p text:style-name="Text_20_body">Referencia : <text:a xlink:type="simple" xlink:href="https://technet.microsoft.com/es-es/library/cc732912.aspx" text:style-name="Internet_20_link" text:visited-style-name="Visited_20_Internet_20_Link">https://technet.microsoft.com/es-es/library/cc732912.aspx</text:a></text:p>
      <text:h text:style-name="Heading_20_2" text:outline-level="2"><text:bookmark-start text:name="__RefHeading___introduccion_2"/><text:bookmark-start text:name="introduccion"/>Introducción<text:bookmark-end text:name="__RefHeading___introduccion_2"/><text:bookmark-end text:name="introduccion"/></text:h>
      <text:p text:style-name="Text_20_body">En los últimos años se ha producido una necesidad de acceso a las redes corporativas utilizando distintos medios de acceso, además, se ha intensificado el uso de aplicaciones que requieren que la red le garantice condiciones de seguridad y confidencialidad para el tráfico de los datos que intercambian.
En respuesta a esta demanda surgen iniciativas y tecnologías para resolverlas que se engloban dentro de lo que se conoce como Control de Acceso a la Red.</text:p>
      <text:h text:style-name="Heading_20_2" text:outline-level="2"><text:bookmark-start text:name="__RefHeading___objetivo_3"/><text:bookmark-start text:name="objetivo"/>Objetivo<text:bookmark-end text:name="__RefHeading___objetivo_3"/><text:bookmark-end text:name="objetivo"/></text:h>
      <text:p text:style-name="Text_20_body">El foco principal es reducir las amenazas de seguridad, las mismas pueden ser causadas por usuarios de una organización sin ninguna intención, por ejemplo:</text:p>
      <text:list text:style-name="List_20_1" text:continue-numbering="false">
        <text:list-item>
          <text:p text:style-name="LastListParagraph_List_20_1_Content_First"> Si no tenemos control de quienes se conectan a nuestra red</text:p>
        </text:list-item>
      </text:list>
      <text:p text:style-name="Text_20_body"><draw:frame draw:style-name="mediacenter" draw:name="0" text:anchor-type="paragraph" draw:z-index="0" svg:width="19.923125cm" style:rel-width="100%" svg:height="8.2285416666667cm" style:rel-height="scale"><draw:image xlink:href="Pictures/4e768580f3b1375de89a39396ea24253.jpg" xlink:type="simple" xlink:show="embed" xlink:actuate="onLoad"/></draw:frame>
Las soluciones NAC son diferentes pero pueden ser clasificadas en dos grupos</text:p>
      <text:list text:style-name="List_20_1" text:continue-numbering="false">
        <text:list-item>
          <text:p text:style-name="List_20_1_Content_First"> <text:span text:style-name="Strong_20_Emphasis">Clienless</text:span> no necesita de ningún software instalado en los dispositivos</text:p>
        </text:list-item>
        <text:list-item>
          <text:p text:style-name="List_20_1_Content_Last"> <text:span text:style-name="Strong_20_Emphasis">Client-based</text:span> un componente de software es preinstalado en los dispositivos para poder asistir al proceso de NAC</text:p>
        </text:list-item>
      </text:list>
      <text:p text:style-name="Text_20_body">Existe un numero de factores para decidir cual tipo de solución es la mas adecuada dependiendo de cómo esta formada la organización, NAC basado en cliente provee mas detalle del dispositivo pero también hay que tener en cuante que requiere su instalación equipo por equipo.</text:p>
      <text:p text:style-name="Text_20_body"><text:span text:style-name="Strong_20_Emphasis">Pre admisión NAC</text:span> : Determina que un dispositivo cumpla con ciertos criterios predeterminados antes de permitirle el acceso a la red. Si esos criterios no se cumplen, no permite que el dispositivo se conecte a la red, o le asigna un acceso restringido.</text:p>
      <text:h text:style-name="Heading_20_2" text:outline-level="2"><text:bookmark-start text:name="__RefHeading___soluciones_de_microsoft_nap_network_access_protection_4"/><text:bookmark-start text:name="soluciones_de_microsoft_nap_network_access_protection"/>Soluciones de Microsoft NAP (Network Access Protection)<text:bookmark-end text:name="__RefHeading___soluciones_de_microsoft_nap_network_access_protection_4"/><text:bookmark-end text:name="soluciones_de_microsoft_nap_network_access_protection"/></text:h>
      <text:p text:style-name="Text_20_body">Microsoft ofrece una variedad de tecnologías</text:p>
      <text:list text:style-name="List_20_1" text:continue-numbering="false">
        <text:list-item>
          <text:p text:style-name="List_20_1_Content_First"> Microsoft Network Protection (NAP)</text:p>
        </text:list-item>
        <text:list-item>
          <text:p text:style-name="List_20_1_Content_Last"> 802.1X vía Microsoft</text:p>
        </text:list-item>
      </text:list>
      <text:h text:style-name="Heading_20_3" text:outline-level="3"><text:bookmark-start text:name="__RefHeading___nap_network_access_protection_5"/><text:bookmark-start text:name="nap_network_access_protection"/>NAP (Network Access Protection)<text:bookmark-end text:name="__RefHeading___nap_network_access_protection_5"/><text:bookmark-end text:name="nap_network_access_protection"/></text:h>
      <text:p text:style-name="Text_20_body">Es la solución propietaria de Microsoft. Consta de una plataforma de aplicación pensada para ser soportada por el sistema operativo de Windows.</text:p>
      <text:p text:style-name="Preformatted_20_Text">NAP protege las redes y dispositivos que componen la red aplicando políticas de confianza basadas en requerimientos de salud que deben cumplir los dispositivos al componer una red.<text:line-break/>La mayor diferencia que presenta esta solución es que al no ser fabricante de equipos de networking Microsoft basa su despliegue de agentes y aplicaciones en el lado del cliente y en el uso de distinto tipo de servidores en el lado de la red tanto para la verificación como para la admisión.<text:line-break/>Microsoft define NAP como sigue: La protección del acceso de red (Network Access Protection NAP) es una plataforma que proporciona componentes para la aplicación de políticas para ayudar a asegurarse que las computadoras conectadas o a conectarse en una red cumplan con los requisitos para la salud del sistema.</text:p>
      <text:h text:style-name="Heading_20_3" text:outline-level="3"><text:bookmark-start text:name="__RefHeading___microsoft_802.1x_6"/><text:bookmark-start text:name="microsoft_802.1x"/>Microsoft 802.1X<text:bookmark-end text:name="__RefHeading___microsoft_802.1x_6"/><text:bookmark-end text:name="microsoft_802.1x"/></text:h>
      <text:p text:style-name="Text_20_body">802.1X es una autenticación basada en el port que puede aplicarse tanto para redes alámbricas como inalámbricas, la autenticación comienza en el port de acceso y tiene dos componentes primarios:</text:p>
      <text:list text:style-name="List_20_1" text:continue-numbering="false">
        <text:list-item>
          <text:p text:style-name="List_20_1_Content_First"> <text:span text:style-name="Strong_20_Emphasis">Suplicante</text:span> : requiere el acceso a la red</text:p>
        </text:list-item>
        <text:list-item>
          <text:p text:style-name="List_20_1_Content_Last"> <text:span text:style-name="Strong_20_Emphasis">Autenticador</text:span> : autentica suplicantes y decide o no darle acceso a red.</text:p>
        </text:list-item>
      </text:list>
      <text:p text:style-name="Text_20_body">Para entender mejor <text:span text:style-name="Strong_20_Emphasis">802.1X</text:span> podemos hablar de ports controlados y ports no controlados.</text:p>
      <text:list text:style-name="List_20_1" text:continue-numbering="false">
        <text:list-item>
          <text:p text:style-name="List_20_1_Content_First"> Un port <text:span text:style-name="Strong_20_Emphasis">controlado</text:span> es aquel que nos habilita a ciertas direcciones de red.</text:p>
        </text:list-item>
        <text:list-item>
          <text:p text:style-name="List_20_1_Content_Last"> Un port <text:span text:style-name="Strong_20_Emphasis">no controlado</text:span> nos permite un acceso irrestricto a la red.</text:p>
        </text:list-item>
      </text:list>
      <text:p text:style-name="Text_20_body"><draw:frame draw:style-name="mediacenter" draw:name="1" text:anchor-type="paragraph" draw:z-index="1" svg:width="13.864166666667cm" svg:height="7.2495833333333cm"><draw:image xlink:href="Pictures/cd572102a46373ce9255c9db211bb7ed.jpg" xlink:type="simple" xlink:show="embed" xlink:actuate="onLoad"/></draw:frame></text:p>
      <text:h text:style-name="Heading_20_2" text:outline-level="2"><text:bookmark-start text:name="__RefHeading___instalacion_sugerida_7"/><text:bookmark-start text:name="instalacion_sugerida"/>Instalación sugerida<text:bookmark-end text:name="__RefHeading___instalacion_sugerida_7"/><text:bookmark-end text:name="instalacion_sugerida"/></text:h>
      <text:p text:style-name="Text_20_body">Podemos configurar nuestros equipos controladores de red, tanto wifi como cableada a que por cada pedido de acceso a la red, contacte al servicio autorizante.</text:p>
      <text:h text:style-name="Heading_20_3" text:outline-level="3"><text:bookmark-start text:name="__RefHeading___configuracion_de_equipos_de_red_8"/><text:bookmark-start text:name="configuracion_de_equipos_de_red"/>Configuración de equipos de red<text:bookmark-end text:name="__RefHeading___configuracion_de_equipos_de_red_8"/><text:bookmark-end text:name="configuracion_de_equipos_de_red"/></text:h>
      <text:h text:style-name="Heading_20_4" text:outline-level="4"><text:bookmark-start text:name="__RefHeading___controlador_wifi_fortinet_wlc_9"/><text:bookmark-start text:name="controlador_wifi_fortinet_wlc"/>Controlador WIFI Fortinet WLC<text:bookmark-end text:name="__RefHeading___controlador_wifi_fortinet_wlc_9"/><text:bookmark-end text:name="controlador_wifi_fortinet_wlc"/></text:h>
      <text:h text:style-name="Heading_20_4" text:outline-level="4"><text:bookmark-start text:name="__RefHeading___switch_aruba_10"/><text:bookmark-start text:name="switch_aruba"/>Switch Aruba<text:bookmark-end text:name="__RefHeading___switch_aruba_10"/><text:bookmark-end text:name="switch_aruba"/></text:h>
      <text:p text:style-name="Text_20_body">Ejemplo de configuración en un Switch Aruba 2930M con el puerto 24 afectado por el sistema de Control de Acceso a la red, con la VLAN ID 666 como VLAN de cliente no autorizado.</text:p>
      <text:p text:style-name="Preformatted_20_Text">#Define authentication host and pre-shared key.<text:line-break/>radius-server host 192.168.1.55 key "SecretKeyDeRadius"<text:line-break/>#Enable processing of Disconnect and Change of Authorization messages from authentication server<text:line-break/>radius-server host 192.168.1.55 dyn-authorization<text:line-break/>snmp-server community "public" unrestricted<text:line-break/>#Set selected authentication mode<text:line-break/>aaa authentication port-access eap-radius<text:line-break/>#Configure switch to use GVRP VLANs assigned by RADIUS server; prevent GVRP-enabled clients from gaining access to additional tagged VLANs<text:line-break/>aaa port-access gvrp-vlans<text:line-break/>int 24 unknown-vlans disable<text:line-break/>#Configure specified ports for authentication<text:line-break/>aaa port-access authenticator 24<text:line-break/>aaa port-access authenticator 24 reauth-period 5<text:line-break/>#Assign authenticated client VLAN to authenticator ports<text:line-break/>aaa port-access authenticator 24 auth-vid 1<text:line-break/>#Assign unauthenticated client VLAN to authenticator ports<text:line-break/>aaa port-access authenticator 24 unauth-vid 666<text:line-break/>#Configure selected backup authentication method<text:line-break/>aaa authentication port-access eap-radius authorized<text:line-break/>#Set authenticator ports to client-based mode and configure client limit<text:line-break/>aaa port-access authenticator 24 client-limit 1<text:line-break/>#Activate authentication on assigned ports with configured options<text:line-break/>aaa port-access authenticator active<text:line-break/>oobm<text:line-break/><text:s text:c="3"/>ip address dhcp-bootp<text:line-break/><text:s text:c="3"/>exit<text:line-break/>vlan 1<text:line-break/><text:s text:c="3"/>name "DEFAULT_VLAN"<text:line-break/><text:s text:c="3"/>untagged 1-24<text:line-break/><text:s text:c="3"/>ip address dhcp-bootp<text:line-break/><text:s text:c="3"/>ipv6 enable<text:line-break/><text:s text:c="3"/>ipv6 address dhcp full<text:line-break/><text:s text:c="3"/>exit<text:line-break/>vlan 666<text:line-break/><text:s text:c="3"/>name "VLAN666"<text:line-break/><text:s text:c="3"/>no ip address<text:line-break/><text:s text:c="3"/>exit</text:p>
      <text:h text:style-name="Heading_20_3" text:outline-level="3"><text:bookmark-start text:name="__RefHeading___configuracion_de_clientes_de_red_11"/><text:bookmark-start text:name="configuracion_de_clientes_de_red"/>Configuración de clientes de red<text:bookmark-end text:name="__RefHeading___configuracion_de_clientes_de_red_11"/><text:bookmark-end text:name="configuracion_de_clientes_de_red"/></text:h>
      <text:h text:style-name="Heading_20_4" text:outline-level="4"><text:bookmark-start text:name="__RefHeading___configuracion_en_cliente_windows_para_conexion_cableada_12"/><text:bookmark-start text:name="configuracion_en_cliente_windows_para_conexion_cableada"/>Configuración en cliente Windows para conexión cableada<text:bookmark-end text:name="__RefHeading___configuracion_en_cliente_windows_para_conexion_cableada_12"/><text:bookmark-end text:name="configuracion_en_cliente_windows_para_conexion_cableada"/></text:h>
      <text:p text:style-name="Text_20_body">Para que los clientes Windows puedan autenticarse y conectarse a la red, primero deberemos habilitar el servicio de “Configuración automática de redes cableadas” : El Servicio de configuración automática de redes cableadas (DOT3SVC) se encarga de realizar la autenticación IEEE 802.1X en interfaces Ethernet. Si la implementación de la red cableada actual exige autenticación 802.1X, el servicio DOT3SVC debe configurarse de modo que se ejecute para establecer la conectividad de nivel 2 y/o proporcionar acceso a los recursos de red. Las redes cableadas que no exigen autenticación 802.1X no se verán afectadas por el servicio DOT3SVC.
<draw:frame draw:style-name="mediacenter" draw:name="2" text:anchor-type="paragraph" draw:z-index="2" svg:width="23.891875cm" style:rel-width="100%" svg:height="16.695208333333cm" style:rel-height="scale"><draw:image xlink:href="Pictures/8744f441ef8cd527c081626522d0f93c.png" xlink:type="simple" xlink:show="embed" xlink:actuate="onLoad"/></draw:frame></text:p>
      <text:p text:style-name="Text_20_body"><draw:frame draw:style-name="mediacenter" draw:name="3" text:anchor-type="paragraph" draw:z-index="3" svg:width="10.345208333333cm" svg:height="13.17625cm"><draw:image xlink:href="Pictures/934102f4a88c8f7cfaf4f114a3f30585.png" xlink:type="simple" xlink:show="embed" xlink:actuate="onLoad"/></draw:frame></text:p>
      <text:h text:style-name="Heading_20_2" text:outline-level="2"><text:bookmark-start text:name="__RefHeading___operaciones_13"/><text:bookmark-start text:name="operaciones"/>Operaciones<text:bookmark-end text:name="__RefHeading___operaciones_13"/><text:bookmark-end text:name="operaciones"/></text:h>
      <text:p text:style-name="Text_20_body">Backup de la configuración :</text:p>
      <text:p text:style-name="Preformatted_20_Text">netsh nps show config<text:line-break/>netsh nps export filename = c:\temp\npsconfig.xml exportPSK = Y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7::17:57</meta:creation-date>
    <dc:creator>Generated</dc:creator>
    <dc:date>2026-08-12T17::17:57</dc:date>
    <dc:language>en-US</dc:language>
    <meta:editing-cycles>1</meta:editing-cycles>
    <meta:editing-duration>PT0S</meta:editing-duration>
    <dc:title>notas:microsoft:network_policy_server_nps</dc:title>
  </office:meta>
</office:document-meta>
</file>