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502bdb4b1b77563d7d3765e24b8b2c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configuracion_vpn"/><text:bookmark-start text:name="__RefHeading___configuracion_de_acceso_vpn_desde_linux_1"/><text:bookmark-start text:name="configuracion_de_acceso_vpn_desde_linux"/>Configuración de acceso VPN desde Linux<text:bookmark-end text:name="__RefHeading___configuracion_de_acceso_vpn_desde_linux_1"/><text:bookmark-end text:name="configuracion_de_acceso_vpn_desde_linux"/></text:h>
      <text:p text:style-name="Text_20_body">Ejemplos de configuración PPTP para el usuario cayu en el dominio CAYU</text:p>
      <text:p text:style-name="Text_20_body"><text:span text:style-name="Strong_20_Emphasis">/etc/ppp/peers/MIREDVPN</text:span></text:p>
      <text:p text:style-name="Preformatted_20_Text">pty "pptp vpn.cayu.com.ar --nolaunchpppd"<text:line-break/>lock<text:line-break/>noauth<text:line-break/>refuse-pap<text:line-break/>refuse-eap<text:line-break/>refuse-chap<text:line-break/>nobsdcomp<text:line-break/>nodeflate<text:line-break/>name cayu<text:line-break/>remotename CAYU<text:line-break/>ipparam CAYU<text:line-break/>require-mppe-128</text:p>
      <text:p text:style-name="Text_20_body"><text:span text:style-name="Strong_20_Emphasis">/etc/ppp/chap-secrets</text:span></text:p>
      <text:p text:style-name="Preformatted_20_Text">scayuqueo CAYU "MicontraseñaDificil" *</text:p>
      <text:p text:style-name="Text_20_body">Luego  para conectarnos ejecutamos :</text:p>
      <text:p text:style-name="Text_20_body"><text:span text:style-name="Strong_20_Emphasis"># pon CAYU</text:span></text:p>
      <text:p text:style-name="Text_20_body"><text:span text:style-name="Strong_20_Emphasis"># ifconfig</text:span></text:p>
      <text:p text:style-name="Preformatted_20_Text">lo<text:s text:c="8"/>Link encap:Local Loopback<text:s text:c="2"/><text:line-break/><text:s text:c="10"/>inet addr:127.0.0.1<text:s text:c="2"/>Mask:255.0.0.0<text:line-break/><text:s text:c="10"/>inet6 addr: ::1/128 Scope:Host<text:line-break/><text:s text:c="10"/>UP LOOPBACK RUNNING<text:s text:c="2"/>MTU:16436<text:s text:c="2"/>Metric:1<text:line-break/><text:s text:c="10"/>RX packets:410873 errors:0 dropped:0 overruns:0 frame:0<text:line-break/><text:s text:c="10"/>TX packets:410873 errors:0 dropped:0 overruns:0 carrier:0<text:line-break/><text:s text:c="10"/>collisions:0 txqueuelen:0 <text:line-break/><text:s text:c="10"/>RX bytes:139300917 (132.8 MiB)<text:s text:c="2"/>TX bytes:139300917 (132.8 MiB)<text:line-break/><text:line-break/>ppp0<text:s text:c="6"/>Link encap:Point-to-Point Protocol<text:s text:c="2"/><text:line-break/><text:s text:c="10"/>inet addr:10.1.91.21<text:s text:c="2"/>P-t-P:10.15.71.11<text:s text:c="2"/>Mask:255.255.255.255<text:line-break/><text:s text:c="10"/>UP POINTOPOINT RUNNING NOARP MULTICAST<text:s text:c="2"/>MTU:1396<text:s text:c="2"/>Metric:1<text:line-break/><text:s text:c="10"/>RX packets:11 errors:0 dropped:0 overruns:0 frame:0<text:line-break/><text:s text:c="10"/>TX packets:8 errors:0 dropped:0 overruns:0 carrier:0<text:line-break/><text:s text:c="10"/>collisions:0 txqueuelen:3 <text:line-break/><text:s text:c="10"/>RX bytes:314 (314.0 B)<text:s text:c="2"/>TX bytes:80 (80.0 B)</text:p>
      <text:p text:style-name="Text_20_body">Y finalmente creamos las reglas de ruteo de trafico</text:p>
      <text:p text:style-name="Text_20_body"><text:span text:style-name="Strong_20_Emphasis"># route add -net 10.1.11.0/24 gw 10.15.91.21</text:span></text:p>
      <text:p text:style-name="Text_20_body">O tambien :</text:p>
      <text:p text:style-name="Text_20_body"><text:span text:style-name="Strong_20_Emphasis"># route add -net 10.1.11.0 netmask 255.255.255.0 gw 10.15.91.21</text:span></text:p>
      <text:h text:style-name="Heading_20_3" text:outline-level="3"><text:bookmark-start text:name="__RefHeading___configuracion_de_acceso_vpn_desde_linux_con_el_celular_como_punto_de_acceso_2"/><text:bookmark-start text:name="configuracion_de_acceso_vpn_desde_linux_con_el_celular_como_punto_de_acceso"/>Configuración de acceso VPN desde Linux con el Celular como punto de acceso<text:bookmark-end text:name="__RefHeading___configuracion_de_acceso_vpn_desde_linux_con_el_celular_como_punto_de_acceso_2"/><text:bookmark-end text:name="configuracion_de_acceso_vpn_desde_linux_con_el_celular_como_punto_de_acceso"/></text:h>
      <text:p text:style-name="Text_20_body"><draw:frame draw:style-name="media" draw:name="0" text:anchor-type="as-char" draw:z-index="0" svg:width="5.2916666666667cm" style:rel-width="100%" svg:height="2.6518602885345cm" style:rel-height="scale"><draw:image xlink:href="Pictures/6502bdb4b1b77563d7d3765e24b8b2cc.png" xlink:type="simple" xlink:show="embed" xlink:actuate="onLoad"/></draw:frame></text:p>
      <text:p text:style-name="Text_20_body">Para proceder a la Conexión de acceso VPN utilizando el móvil como método de conexion a Internet. </text:p>
      <text:p text:style-name="Text_20_body">Si lo utilizamos como anclaje usb, o sea que nos levanta una interfaz de red usb0, deberemo modificar el MTU de esa interfaz, por default es 1500 y deberemos bajarlo a 1200</text:p>
      <text:p text:style-name="Preformatted_20_Text">ifconfig usb0 mtu 1200 up</text:p>
      <text:p text:style-name="Text_20_body">En <text:span text:style-name="Strong_20_Emphasis">/etc/ppp/options</text:span> deberemos comentar esta línea :</text:p>
      <text:p text:style-name="Preformatted_20_Text">#proxyarp</text:p>
      <text:p text:style-name="Text_20_body">En <text:span text:style-name="Strong_20_Emphasis">/etc/ppp/options.pptp</text:span> deberemos comentar estas líneas :</text:p>
      <text:p text:style-name="Preformatted_20_Text">#nobsdcomp<text:line-break/>#nodeflate</text:p>
      <text:p text:style-name="Text_20_body">En <text:span text:style-name="Strong_20_Emphasis">/etc/ppp/options.pptp</text:span> deberemos descomentar estas líneas :</text:p>
      <text:p text:style-name="Preformatted_20_Text">require-mppe-128<text:line-break/>mppe required,stateles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23::13:20</meta:creation-date>
    <dc:creator>Generated</dc:creator>
    <dc:date>2026-09-10T23::13:20</dc:date>
    <dc:language>en-US</dc:language>
    <meta:editing-cycles>1</meta:editing-cycles>
    <meta:editing-duration>PT0S</meta:editing-duration>
    <dc:title>notas:configuracion_vpn</dc:title>
  </office:meta>
</office:document-meta>
</file>