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8c50a7f5daf9fae6bae9465653e4bd5.jpg"/>
  <manifest:file-entry manifest:media-type="image/png" manifest:full-path="Pictures/fd4aed96eb0f7859c74b1a41cd2ff15c.png"/>
  <manifest:file-entry manifest:media-type="image/jpeg" manifest:full-path="Pictures/96252d9d0603ef3a88b62d0f6561766f.jpg"/>
  <manifest:file-entry manifest:media-type="image/jpeg" manifest:full-path="Pictures/42bf64f791faf200ebc1f40cab82871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graficos_en_ajax"/><text:bookmark-start text:name="__RefHeading___graficos_en_ajax_1"/><text:bookmark-start text:name="graficos_en_ajax"/>Gráficos en AJAX<text:bookmark-end text:name="__RefHeading___graficos_en_ajax_1"/><text:bookmark-end text:name="graficos_en_ajax"/></text:h>
      <text:h text:style-name="Heading_20_3" text:outline-level="3"><text:bookmark-start text:name="__RefHeading___highcharts_for_nagios_2"/><text:bookmark-start text:name="highcharts_for_nagios"/>Highcharts for Nagios<text:bookmark-end text:name="__RefHeading___highcharts_for_nagios_2"/><text:bookmark-end text:name="highcharts_for_nagios"/></text:h>
      <text:p text:style-name="Text_20_body">Highcharts es una librería de JavaScript para generar gráficos interactivos de líneas, área, barras, columnas, torta y muchos más. Es totalmente compatible con la mayoría de los navegadores incluyendo el Safari para iPhone y el Internet Explorer desde su versión 6. Entre sus características se destacan:</text:p>
      <text:list text:style-name="List_20_1" text:continue-numbering="false">
        <text:list-item>
          <text:p text:style-name="List_20_1_Content_First"> Gratis para uso No-Comercial</text:p>
        </text:list-item>
        <text:list-item>
          <text:p text:style-name="List_20_1_Content"> Puro JavaScript</text:p>
        </text:list-item>
        <text:list-item>
          <text:p text:style-name="List_20_1_Content"> Sintaxis de configuración sencilla</text:p>
        </text:list-item>
        <text:list-item>
          <text:p text:style-name="List_20_1_Content"> Numerosos tipos de gráficos</text:p>
        </text:list-item>
        <text:list-item>
          <text:p text:style-name="List_20_1_Content"> Etiquetas Tooltip</text:p>
        </text:list-item>
        <text:list-item>
          <text:p text:style-name="List_20_1_Content"> Múltiples ejes</text:p>
        </text:list-item>
        <text:list-item>
          <text:p text:style-name="List_20_1_Content"> Eventos</text:p>
        </text:list-item>
        <text:list-item>
          <text:p text:style-name="List_20_1_Content"> Ejes de fecha y hora</text:p>
        </text:list-item>
        <text:list-item>
          <text:p text:style-name="List_20_1_Content"> Zooming</text:p>
        </text:list-item>
        <text:list-item>
          <text:p text:style-name="List_20_1_Content"> Carga externa de datos</text:p>
        </text:list-item>
        <text:list-item>
          <text:p text:style-name="List_20_1_Content"> Gráfico invertido o eje invertido</text:p>
        </text:list-item>
        <text:list-item>
          <text:p text:style-name="List_20_1_Content_Last"> Rotación del texto en las etiquetas</text:p>
        </text:list-item>
      </text:list>
      <text:p text:style-name="Text_20_body">En este caso vamos mencionar la implementación para tomar gráficos RRD de PNP4Nagios y transformarlos en en formato AJAX de Highcharts.</text:p>
      <text:p text:style-name="Text_20_body"><draw:frame draw:style-name="mediacenter" draw:name="0" text:anchor-type="paragraph" draw:z-index="0" svg:width="15.875cm" svg:height="7.9639583333333cm"><draw:image xlink:href="Pictures/98c50a7f5daf9fae6bae9465653e4bd5.jpg" xlink:type="simple" xlink:show="embed" xlink:actuate="onLoad"/></draw:frame></text:p>
      <text:p text:style-name="Text_20_body"><draw:frame draw:style-name="mediacenter" draw:name="1" text:anchor-type="paragraph" draw:z-index="1" svg:width="21.219583333333cm" style:rel-width="100%" svg:height="10.662708333333cm" style:rel-height="scale"><draw:image xlink:href="Pictures/fd4aed96eb0f7859c74b1a41cd2ff15c.png" xlink:type="simple" xlink:show="embed" xlink:actuate="onLoad"/></draw:frame></text:p>
      <text:p text:style-name="Text_20_body">Además podemos capturar datos por medio de MK LiveStatus y dibujar gráficos con dichos datos, podemos por ejemplo consultar un array en JSON y escribir las variables, por ejemplo consultamos el numero de servicios en Nagios, luego de dichos servicios cuantos estan en status OK, WARNING y CRITICAL y devolvemos en porcentaje y obtenemos este simple código, que nos va a generar un gráfico que luego podremos exportar en PNG, SVG, JPG, PDF :</text:p>
      <table:table table:style-name="Table">
        <table:table-column table:style-name="odt_auto_style_table_column_1_1"/>
        <table:table-row>
          <table:table-cell office:value-type="string" table:style-name="tablecell">
            <text:p text:style-name="Preformatted_20_Text"><text:s text:c="12"/>data<text:span text:style-name="highlight_sy0">:</text:span> <text:span text:style-name="highlight_br0">[</text:span><text:span text:style-name="highlight_br0">{</text:span><text:line-break/><text:s text:c="20"/>name<text:span text:style-name="highlight_sy0">:</text:span> <text:span text:style-name="highlight_st0">'OK'</text:span>,<text:line-break/><text:s text:c="20"/>y<text:span text:style-name="highlight_sy0">:</text:span> <text:span text:style-name="highlight_nu0">96.6</text:span>,<text:line-break/><text:tab/><text:tab/><text:s text:c="4"/>color<text:span text:style-name="highlight_sy0">:</text:span> colors<text:span text:style-name="highlight_br0">[</text:span><text:span text:style-name="highlight_nu0">2</text:span><text:span text:style-name="highlight_br0">]</text:span>,<text:line-break/><text:tab/><text:tab/><text:s text:c="4"/>url<text:span text:style-name="highlight_sy0">:</text:span> <text:span text:style-name="highlight_st0">'http://wiki.cayu.com.ar'</text:span>,<text:line-break/><text:s text:c="16"/><text:span text:style-name="highlight_br0">}</text:span>,<text:span text:style-name="highlight_br0">{</text:span><text:line-break/><text:s text:c="20"/>name<text:span text:style-name="highlight_sy0">:</text:span> <text:span text:style-name="highlight_st0">'WARNING'</text:span>,<text:line-break/><text:s text:c="20"/>y<text:span text:style-name="highlight_sy0">:</text:span> <text:span text:style-name="highlight_nu0">2.0</text:span>,<text:line-break/><text:tab/><text:tab/><text:s text:c="4"/>color<text:span text:style-name="highlight_sy0">:</text:span> colors<text:span text:style-name="highlight_br0">[</text:span><text:span text:style-name="highlight_nu0">6</text:span><text:span text:style-name="highlight_br0">]</text:span>,<text:line-break/><text:s text:c="16"/><text:span text:style-name="highlight_br0">}</text:span>,<text:span text:style-name="highlight_br0">{</text:span><text:line-break/><text:s text:c="20"/>name<text:span text:style-name="highlight_sy0">:</text:span> <text:span text:style-name="highlight_st0">'CRITICAL'</text:span>,<text:line-break/><text:s text:c="20"/>y<text:span text:style-name="highlight_sy0">:</text:span> <text:span text:style-name="highlight_nu0">1.4</text:span>,<text:line-break/><text:s text:c="20"/>sliced<text:span text:style-name="highlight_sy0">:</text:span> <text:span text:style-name="highlight_kw2">true</text:span>,<text:line-break/><text:s text:c="20"/>selected<text:span text:style-name="highlight_sy0">:</text:span> <text:span text:style-name="highlight_kw2">true</text:span>,<text:line-break/><text:tab/><text:tab/><text:s text:c="4"/>color<text:span text:style-name="highlight_sy0">:</text:span> colors<text:span text:style-name="highlight_br0">[</text:span><text:span text:style-name="highlight_nu0">5</text:span><text:span text:style-name="highlight_br0">]</text:span>,<text:line-break/><text:s text:c="16"/><text:span text:style-name="highlight_br0">}</text:span>,</text:p>
          </table:table-cell>
        </table:table-row>
      </table:table>
      <text:p text:style-name="Text_20_body"><draw:frame draw:style-name="mediacenter" draw:name="2" text:anchor-type="paragraph" draw:z-index="2" svg:width="7.540625cm" style:rel-width="100%" svg:height="5.476875cm" style:rel-height="scale"><draw:image xlink:href="Pictures/96252d9d0603ef3a88b62d0f6561766f.jpg" xlink:type="simple" xlink:show="embed" xlink:actuate="onLoad"/></draw:frame></text:p>
      <text:p text:style-name="Text_20_body">Para poder configurar el módulo de exportación de los gráficos a PNG, SVG, PDF. Deberemos tener instalado en nuestro servidor el paquete <text:a xlink:type="simple" xlink:href="http://xmlgraphics.apache.org/batik/" text:style-name="Internet_20_link" text:visited-style-name="Visited_20_Internet_20_Link">http://xmlgraphics.apache.org/batik/</text:a> y luego indicar en el módulo de exportación lo siguiente :</text:p>
      <table:table table:style-name="Table">
        <table:table-column table:style-name="odt_auto_style_table_column_2_1"/>
        <table:table-row>
          <table:table-cell office:value-type="string" table:style-name="tablecell">
            <text:p text:style-name="Preformatted_20_Text"><text:a xlink:type="simple" xlink:href="http://www.php.net/define" text:style-name="Internet_20_link" text:visited-style-name="Visited_20_Internet_20_Link"><text:span text:style-name="highlight_kw3">define</text:span></text:a> <text:span text:style-name="highlight_br0">(</text:span><text:span text:style-name="highlight_st_h">'BATIK_PATH'</text:span><text:span text:style-name="highlight_sy0">,</text:span> <text:span text:style-name="highlight_st_h">'batik-1.7/batik-rasterizer.jar'</text:span><text:span text:style-name="highlight_br0">)</text:span><text:span text:style-name="highlight_sy0">;</text:span></text:p>
          </table:table-cell>
        </table:table-row>
      </table:table>
      <text:h text:style-name="Heading_20_4" text:outline-level="4"><text:bookmark-start text:name="__RefHeading___jvectormap_3"/><text:bookmark-start text:name="jvectormap"/>jVectorMap<text:bookmark-end text:name="__RefHeading___jvectormap_3"/><text:bookmark-end text:name="jvectormap"/></text:h>
      <text:p text:style-name="Text_20_body">Con jVectorMap podemos dibujar mapas dinámicos vectoriales en AJAX, podemos hacer que por ejemplo al pasar el mouse por cada país por medio de datos obtenidos de MKLiveStatus muestre el estado de hosts y servicios de cada región.</text:p>
      <text:p text:style-name="Text_20_body"><draw:frame draw:style-name="mediacenter" draw:name="3" text:anchor-type="paragraph" draw:z-index="3" svg:width="13.229166666667cm" svg:height="7.5935416666667cm"><draw:image xlink:href="Pictures/42bf64f791faf200ebc1f40cab828710.jpg" xlink:type="simple" xlink:show="embed" xlink:actuate="onLoad"/></draw:frame></text:p>
      <text:p text:style-name="Text_20_body">Ejemplo muy simple :</text:p>
      <table:table table:style-name="Table">
        <table:table-column table:style-name="odt_auto_style_table_column_3_1"/>
        <table:table-row>
          <table:table-cell office:value-type="string" table:style-name="tablecell">
            <text:p text:style-name="Preformatted_20_Text"><text:s text:c="4"/>jQuery.<text:span text:style-name="highlight_me1">noConflict</text:span><text:span text:style-name="highlight_br0">(</text:span><text:span text:style-name="highlight_br0">)</text:span><text:span text:style-name="highlight_sy0">;</text:span><text:line-break/><text:s text:c="4"/>jQuery<text:span text:style-name="highlight_br0">(</text:span>function<text:span text:style-name="highlight_br0">(</text:span><text:span text:style-name="highlight_br0">)</text:span><text:span text:style-name="highlight_br0">{</text:span><text:line-break/><text:s text:c="6"/>var $ <text:span text:style-name="highlight_sy0">=</text:span> jQuery<text:span text:style-name="highlight_sy0">;</text:span><text:line-break/><text:s text:c="6"/>$<text:span text:style-name="highlight_br0">(</text:span><text:span text:style-name="highlight_st0">'#map'</text:span><text:span text:style-name="highlight_br0">)</text:span>.<text:span text:style-name="highlight_me1">vectorMap</text:span><text:span text:style-name="highlight_br0">(</text:span><text:span text:style-name="highlight_br0">{</text:span><text:line-break/><text:s text:c="8"/>map<text:span text:style-name="highlight_sy0">:</text:span> <text:span text:style-name="highlight_st0">'ar_mill_en'</text:span>,<text:line-break/><text:tab/>hoverOpacity<text:span text:style-name="highlight_sy0">:</text:span> <text:span text:style-name="highlight_nu0">0.7</text:span>,<text:line-break/><text:tab/>hoverColor<text:span text:style-name="highlight_sy0">:</text:span> <text:span text:style-name="highlight_kw2">false</text:span>,<text:line-break/><text:tab/>backgroundColor<text:span text:style-name="highlight_sy0">:</text:span> <text:span text:style-name="highlight_st0">'transparent'</text:span>,<text:line-break/><text:tab/>zoomButtons<text:span text:style-name="highlight_sy0">:</text:span> <text:span text:style-name="highlight_kw2">false</text:span>,<text:line-break/><text:tab/>zoomOnScroll<text:span text:style-name="highlight_sy0">:</text:span> <text:span text:style-name="highlight_kw2">false</text:span>,<text:line-break/><text:s text:c="8"/>regionStyle<text:span text:style-name="highlight_sy0">:</text:span> <text:span text:style-name="highlight_br0">{</text:span><text:line-break/><text:s text:c="4"/><text:tab/><text:s text:c="4"/>initial<text:span text:style-name="highlight_sy0">:</text:span> <text:span text:style-name="highlight_br0">{</text:span><text:line-break/><text:s text:c="4"/><text:tab/><text:tab/>fill<text:span text:style-name="highlight_sy0">:</text:span> <text:span text:style-name="highlight_st0">'#E1AF6C'</text:span><text:line-break/><text:s text:c="4"/><text:tab/><text:s text:c="4"/><text:span text:style-name="highlight_br0">}</text:span><text:line-break/><text:tab/><text:span text:style-name="highlight_br0">}</text:span>,<text:line-break/><text:tab/>onRegionClick<text:span text:style-name="highlight_sy0">:</text:span> function<text:span text:style-name="highlight_br0">(</text:span>event, code<text:span text:style-name="highlight_br0">)</text:span><text:span text:style-name="highlight_br0">{</text:span><text:line-break/><text:tab/><text:s text:c="4"/>cargar_ajax<text:span text:style-name="highlight_br0">(</text:span><text:span text:style-name="highlight_st0">'hostgroup_info.php?code='</text:span><text:span text:style-name="highlight_sy0">+</text:span>code<text:span text:style-name="highlight_sy0">+</text:span><text:span text:style-name="highlight_st0">''</text:span><text:span text:style-name="highlight_br0">)</text:span><text:span text:style-name="highlight_sy0">;</text:span><text:line-break/><text:tab/><text:span text:style-name="highlight_br0">}</text:span><text:line-break/><text:s text:c="6"/><text:span text:style-name="highlight_br0">}</text:span><text:span text:style-name="highlight_br0">)</text:span><text:span text:style-name="highlight_sy0">;</text:span><text:line-break/><text:s text:c="4"/><text:span text:style-name="highlight_br0">}</text:span><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15::29:43</meta:creation-date>
    <dc:creator>Generated</dc:creator>
    <dc:date>2026-08-12T15::29:43</dc:date>
    <dc:language>en-US</dc:language>
    <meta:editing-cycles>1</meta:editing-cycles>
    <meta:editing-duration>PT0S</meta:editing-duration>
    <dc:title>manuales:nagios:capacitacion:graficos_en_ajax</dc:title>
  </office:meta>
</office:document-meta>
</file>