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39529953ad48870dd3a82476ec0f9a.png"/>
  <manifest:file-entry manifest:media-type="image/png" manifest:full-path="Pictures/774e3127912e22a1178d0e4567a83b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correlacion_de_eventos:syslog_ng"/><text:bookmark-start text:name="__RefHeading___syslog-ng_1"/><text:bookmark-start text:name="syslog-ng"/>Syslog-NG<text:bookmark-end text:name="__RefHeading___syslog-ng_1"/><text:bookmark-end text:name="syslog-ng"/></text:h>
      <text:h text:style-name="Heading_20_3" text:outline-level="3"><text:bookmark-start text:name="__RefHeading___sobre_syslog-ng_2"/><text:bookmark-start text:name="sobre_syslog-ng"/>Sobre Syslog-NG<text:bookmark-end text:name="__RefHeading___sobre_syslog-ng_2"/><text:bookmark-end text:name="sobre_syslog-ng"/></text:h>
      <text:p text:style-name="Text_20_body">Syslog-NG es un sistema para el envío de mensajes de registro en una red.</text:p>
      <text:p text:style-name="Text_20_body">Es útil registrar, por ejemplo:</text:p>
      <text:list text:style-name="List_20_1" text:continue-numbering="false">
        <text:list-item>
          <text:p text:style-name="List_20_1_Content_First"> Un intento de acceso con contraseña equivocada</text:p>
        </text:list-item>
        <text:list-item>
          <text:p text:style-name="List_20_1_Content"> Un acceso correcto al sistema</text:p>
        </text:list-item>
        <text:list-item>
          <text:p text:style-name="List_20_1_Content"> Anomalías: variaciones en el funcionamiento normal del sistema</text:p>
        </text:list-item>
        <text:list-item>
          <text:p text:style-name="List_20_1_Content"> Alertas cuando ocurre alguna condición especial</text:p>
        </text:list-item>
        <text:list-item>
          <text:p text:style-name="List_20_1_Content"> Información sobre las actividades del sistema operativo</text:p>
        </text:list-item>
        <text:list-item>
          <text:p text:style-name="List_20_1_Content_Last"> Errores del hardware o el software</text:p>
        </text:list-item>
      </text:list>
      <text:p text:style-name="Text_20_body">También es posible registrar el funcionamiento normal de los programas; por ejemplo, guardar cada acceso que se hace a un servidor web, aunque esto suele estar separado del resto de alertas.</text:p>
      <text:p text:style-name="Text_20_body">Puede logguear tanto por UDP como por TCP, teniendo compatibilidad con el viejo syslog, soportando a su vez muchas mas opciones y tareas que el syslog comun.</text:p>
      <text:h text:style-name="Heading_20_5" text:outline-level="5"><text:bookmark-start text:name="__RefHeading___explicacion_tecnica_simple_3"/><text:bookmark-start text:name="explicacion_tecnica_simple"/>Explicacion tecnica simple<text:bookmark-end text:name="__RefHeading___explicacion_tecnica_simple_3"/><text:bookmark-end text:name="explicacion_tecnica_simple"/></text:h>
      <text:p text:style-name="Text_20_body">Syslog-NG se compone en capas de funcionamiento</text:p>
      <text:p text:style-name="Text_20_body"><draw:frame draw:style-name="mediacenter" draw:name="0" text:anchor-type="paragraph" draw:z-index="0" svg:width="12.938125cm" svg:height="8.334375cm"><draw:image xlink:href="Pictures/8a39529953ad48870dd3a82476ec0f9a.png" xlink:type="simple" xlink:show="embed" xlink:actuate="onLoad"/></draw:frame></text:p>
      <text:p text:style-name="Text_20_body">Osea tengo en primer lugar opciopnes generales, luego fuentes de donde obtener datos de los registros, ya sean locales, externos por red (udp, tcp, archivos de texto), y luego tenemos destinos y filtros configurados, uniendolos forman los registros de sistema</text:p>
      <text:h text:style-name="Heading_20_3" text:outline-level="3"><text:bookmark-start text:name="__RefHeading___tareas_4"/><text:bookmark-start text:name="tareas"/>Tareas<text:bookmark-end text:name="__RefHeading___tareas_4"/><text:bookmark-end text:name="tareas"/></text:h>
      <text:p text:style-name="Text_20_body">Se instalo el software syslog-ng dentro de un servidor Debian.</text:p>
      <text:p text:style-name="Preformatted_20_Text">apt-get install syslog-ng</text:p>
      <text:p text:style-name="Text_20_body">En la instalacion como resultante se tiene el siguiente archivo de configuracion principal</text:p>
      <text:p text:style-name="Text_20_body"><text:span text:style-name="Strong_20_Emphasis">/etc/syslog-ng/syslog-ng.conf</text:span></text:p>
      <text:h text:style-name="Heading_20_5" text:outline-level="5"><text:bookmark-start text:name="__RefHeading___clientes_5"/><text:bookmark-start text:name="clientes"/>Clientes<text:bookmark-end text:name="__RefHeading___clientes_5"/><text:bookmark-end text:name="clientes"/></text:h>
      <text:p text:style-name="Text_20_body">En los clientes se procedió a configurar el syslog convencional para que loggueara por UDP hacia el servidor syslog.</text:p>
      <text:p text:style-name="Text_20_body"><text:span text:style-name="Strong_20_Emphasis">syslog-ng.conf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stination syslog_server <text:span text:style-name="highlight_br0">{</text:span><text:line-break/><text:s text:c="4"/>tcp<text:span text:style-name="highlight_br0">(</text:span> <text:span text:style-name="highlight_st0">"10.1.1.2"</text:span> port<text:span text:style-name="highlight_br0">(</text:span><text:span text:style-name="highlight_nu0">514</text:span><text:span text:style-name="highlight_br0">)</text:span> <text:span text:style-name="highlight_br0">)</text:span>;<text:line-break/><text:span text:style-name="highlight_br0">}</text:span>;<text:line-break/> <text:line-break/>filter<text:s text:c="6"/>f_local6<text:s text:c="7"/><text:span text:style-name="highlight_br0">{</text:span> facility<text:span text:style-name="highlight_br0">(</text:span>local6<text:span text:style-name="highlight_br0">)</text:span>; <text:span text:style-name="highlight_br0">}</text:span>;<text:line-break/> <text:line-break/>filter f_auth <text:span text:style-name="highlight_br0">{</text:span><text:line-break/><text:s text:c="4"/>facility<text:span text:style-name="highlight_br0">(</text:span>auth, authpriv<text:span text:style-name="highlight_br0">)</text:span>;<text:line-break/><text:span text:style-name="highlight_br0">}</text:span>;<text:line-break/>log <text:span text:style-name="highlight_br0">{</text:span> <text:line-break/><text:s text:c="4"/>source<text:span text:style-name="highlight_br0">(</text:span>src<text:span text:style-name="highlight_br0">)</text:span>;<text:line-break/><text:s text:c="4"/>filter<text:span text:style-name="highlight_br0">(</text:span>f_auth<text:span text:style-name="highlight_br0">)</text:span>;<text:line-break/><text:s text:c="4"/>destination<text:span text:style-name="highlight_br0">(</text:span>syslog_server<text:span text:style-name="highlight_br0">)</text:span>;<text:line-break/><text:span text:style-name="highlight_br0">}</text:span>;<text:line-break/> <text:line-break/>log <text:span text:style-name="highlight_br0">{</text:span> <text:line-break/><text:s text:c="4"/>source<text:span text:style-name="highlight_br0">(</text:span>src<text:span text:style-name="highlight_br0">)</text:span>;<text:line-break/><text:s text:c="4"/>filter<text:span text:style-name="highlight_br0">(</text:span>f_local6<text:span text:style-name="highlight_br0">)</text:span>;<text:line-break/><text:s text:c="4"/>destination<text:span text:style-name="highlight_br0">(</text:span>syslog_server<text:span text:style-name="highlight_br0">)</text:span>;<text:line-break/><text:span text:style-name="highlight_br0">}</text:span>;</text:p>
          </table:table-cell>
        </table:table-row>
      </table:table>
      <text:p text:style-name="Text_20_body"><text:span text:style-name="Strong_20_Emphasis">syslog.conf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uth.*;authpriv.*;auth.notice;auth.error;auth.info;authpriv.none;<text:s text:c="5"/>@10.1.1.2<text:line-break/>local6.*<text:s text:c="16"/>@10.1.1.2</text:p>
          </table:table-cell>
        </table:table-row>
      </table:table>
      <text:p text:style-name="Text_20_body"><text:span text:style-name="Strong_20_Emphasis">/etc/profile.local</text:span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Esto es para logguear todos los comandos que ejecutan los usuarios, funciona aunque ejecuten un sudo o un su sin perder el rastro del usuario original, siempre y cuando no modifiquen la variable de entorno.
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3">export</text:span> <text:span text:style-name="highlight_re2">PROMPT_COMMAND</text:span>=<text:span text:style-name="highlight_st_h">'RETRN_VAL=$?;logger -p local6.debug "$(whoami) [$$]: $(history 1 | sed "s/^[ ]*[0-9]\+[ ]*//" ) [$RETRN_VAL]"'</text:span></text:p>
          </table:table-cell>
        </table:table-row>
      </table:table>
      <text:h text:style-name="Heading_20_3" text:outline-level="3"><text:bookmark-start text:name="__RefHeading___configuracion_del_servidor_6"/><text:bookmark-start text:name="configuracion_del_servidor"/>Configuración del Servidor<text:bookmark-end text:name="__RefHeading___configuracion_del_servidor_6"/><text:bookmark-end text:name="configuracion_del_servidor"/></text:h>
      <text:p text:style-name="Text_20_body">Debian GNU/Linux Etch</text:p>
      <text:p text:style-name="Text_20_body">Archivo /etc/syslog-ng/syslog-ng.conf</text:p>
      <text:p text:style-name="Text_20_body">Opciones generales, fuentes de donde obtener información, filtros y destinos paracada filtro</text:p>
      <text:p text:style-name="Preformatted_20_Text">options {<text:line-break/><text:s text:c="6"/>long_hostnames(off);<text:line-break/><text:s text:c="6"/># doesn't actually help on Solaris, log(3) truncates at 1024 chars<text:line-break/><text:s text:c="6"/>log_msg_size(8192);<text:line-break/><text:s text:c="6"/># buffer just a little for performance<text:line-break/><text:s text:c="6"/># sync(1); &lt;- Deprecated - use flush_lines() instead<text:line-break/><text:s text:c="6"/>flush_lines(1);<text:line-break/><text:s text:c="6"/># memory is cheap, buffer messages unable to write (like to loghost)<text:line-break/><text:s text:c="6"/>log_fifo_size(16384);<text:line-break/><text:s text:c="6"/># Hosts we don't want syslog from<text:line-break/><text:s text:c="6"/>#bad_hostname("^(ctld.|cmd|tmd|last)$");<text:line-break/><text:s text:c="6"/># The time to wait before a dead connection is reestablished (seconds)<text:line-break/><text:s text:c="6"/>time_reopen(10);<text:line-break/><text:s text:c="6"/>#Use DNS so that our good names are used, not hostnames<text:line-break/><text:s text:c="6"/>use_dns(no);<text:line-break/><text:s text:c="6"/>dns_cache(yes);<text:line-break/><text:s text:c="6"/>#Use the whole DNS name<text:line-break/><text:s text:c="6"/>use_fqdn(no);<text:line-break/><text:s text:c="6"/>keep_hostname(no);<text:line-break/><text:s text:c="6"/>chain_hostnames(no);<text:line-break/><text:s text:c="6"/>#Read permission for everyone<text:line-break/><text:s text:c="6"/>perm(0644);<text:line-break/><text:s text:c="6"/># The default action of syslog-ng 1.6.0 is to log a STATS line<text:line-break/><text:s text:c="6"/># to the file every 10 minutes.<text:s text:c="2"/>That's pretty ugly after a while.<text:line-break/><text:s text:c="6"/># Change it to every 12 hours so you get a nice daily update of<text:line-break/><text:s text:c="6"/># # how many messages syslog-ng missed (0).<text:line-break/><text:s text:c="6"/>stats(43200000);<text:line-break/>};<text:line-break/><text:line-break/># Log Interno<text:line-break/>source interno {<text:line-break/><text:s text:c="8"/># message generated by Syslog-NG<text:line-break/><text:s text:c="8"/>internal();<text:line-break/><text:s text:c="8"/># standard Linux log source (this is the default place for the syslog()<text:line-break/><text:s text:c="8"/># function to send logs to)<text:line-break/><text:s text:c="8"/>unix-stream("/dev/log");<text:line-break/><text:s text:c="8"/># messages from the kernel<text:line-break/><text:s text:c="8"/>file("/proc/kmsg" log_prefix("kernel: "));<text:line-break/>};<text:line-break/><text:line-break/># Create destination to LogZilla<text:line-break/>destination d_logzilla {<text:line-break/><text:s text:c="3"/>program("/usr/local/nagios/syslog/scripts/db_insert.pl"<text:line-break/><text:s text:c="3"/>template("$HOST\t$FACILITY\t$PRIORITY\t$LEVEL\t$TAG\t$YEAR-$MONTH-$DAY\t$HOUR:$MIN:$SEC\t$PROGRAM\t$MSG\n")<text:line-break/><text:s text:c="3"/>);<text:line-break/>};<text:line-break/>source externo {<text:line-break/><text:s text:c="8"/># use the following line if you want to receive remote UDP logging messages<text:line-break/><text:s text:c="8"/># (this is equivalent to the "-r" syslogd flag)<text:line-break/><text:s text:c="8"/># Ampliamos el limite de conexiones para recibir gran cantidad de datos de LOGS externos<text:line-break/><text:s text:c="8"/>udp(ip(0.0.0.0) port(514));<text:line-break/><text:s text:c="8"/>tcp(ip(0.0.0.0) port(514)<text:s text:c="2"/>max-connections(150) );<text:line-break/>};<text:line-break/><text:line-break/># Tell syslog-ng to log to our new destination <text:line-break/>log {<text:line-break/><text:s text:c="4"/>source(externo);<text:line-break/><text:s text:c="4"/>destination(d_logzilla);<text:line-break/>};<text:line-break/><text:line-break/># Alertas de Nagios Eventdb<text:line-break/><text:line-break/>destination d_eventdb {<text:line-break/><text:s text:c="4"/>pipe(<text:line-break/><text:s text:c="8"/>"/usr/local/nagios/var/rw/syslog-ng.pipe",<text:line-break/><text:s text:c="8"/>template("$HOST\t$SOURCEIP\t$PRI\t$YEAR-$MONTH-$DAY\t$HOUR:$MIN:$SEC\t$PROGRAM\t$MSG\n")<text:line-break/><text:s text:c="8"/>template_escape(no)<text:line-break/><text:s text:c="4"/>);<text:line-break/>};<text:line-break/><text:line-break/>log {<text:line-break/><text:s text:c="4"/>source(externo);<text:line-break/><text:s text:c="4"/>destination(d_eventdb);<text:line-break/>};</text:p>
      <text:h text:style-name="Heading_20_3" text:outline-level="3"><text:bookmark-start text:name="__RefHeading___php-syslog-ng_7"/><text:bookmark-start text:name="php-syslog-ng"/>PHP-Syslog-ng<text:bookmark-end text:name="__RefHeading___php-syslog-ng_7"/><text:bookmark-end text:name="php-syslog-ng"/></text:h>
      <text:p text:style-name="Text_20_body"><text:span text:style-name="Emphasis">Para la visualizacion de los logs via web, busqueda y demas operaciones para su administracion se instalo, configuro y modifico a necesidad parte de codigo del sofware php-syslog-ng que provee de una interfaz web con soporte de busquedas y que servia para cubrir la necesidad planteada.</text:span></text:p>
      <text:p text:style-name="Text_20_body">Una vez instalado se configuro el apache para su puesta en marcha de la siguiente manera (se omitieron las directivas de autenticacion).</text:p>
      <text:p text:style-name="Preformatted_20_Text">Alias /syslog "/usr/local/php-syslog-ng/html"<text:line-break/>&lt;Directory "/usr/local/php-syslog-ng/html"&gt;<text:line-break/><text:s text:c="4"/>Options All<text:line-break/><text:s text:c="4"/>Order allow,deny<text:line-break/><text:s text:c="4"/>Allow from all<text:line-break/><text:s text:c="4"/>SSLRequireSSL<text:line-break/><text:s text:c="4"/>AllowOverride None<text:line-break/>&lt;/Directory&gt;</text:p>
      <text:h text:style-name="Heading_20_4" text:outline-level="4"><text:bookmark-start text:name="__RefHeading___integracion_con_nagios_8"/><text:bookmark-start text:name="integracion_con_nagios"/>Integración con Nagios<text:bookmark-end text:name="__RefHeading___integracion_con_nagios_8"/><text:bookmark-end text:name="integracion_con_nagios"/></text:h>
      <text:p text:style-name="Text_20_body"><draw:frame draw:style-name="media" draw:name="1" text:anchor-type="as-char" draw:z-index="1" svg:width="17.991666666667cm" style:rel-width="100%" svg:height="10.133541666667cm" style:rel-height="scale"><draw:image xlink:href="Pictures/774e3127912e22a1178d0e4567a83bc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4:08</meta:creation-date>
    <dc:creator>Generated</dc:creator>
    <dc:date>2026-08-16T13::14:08</dc:date>
    <dc:language>en-US</dc:language>
    <meta:editing-cycles>1</meta:editing-cycles>
    <meta:editing-duration>PT0S</meta:editing-duration>
    <dc:title>manuales:nagios:capacitacion:correlacion_de_eventos:syslog_ng</dc:title>
  </office:meta>
</office:document-meta>
</file>