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a9e0023e4d3fe46fb3e3732670a0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emc_data_domain"/><text:bookmark-start text:name="__RefHeading___emc_data_domain_1"/><text:bookmark-start text:name="emc_data_domain"/>EMC Data Domain<text:bookmark-end text:name="__RefHeading___emc_data_domain_1"/><text:bookmark-end text:name="emc_data_domain"/></text:h>
      <text:p text:style-name="Text_20_body"><draw:frame draw:style-name="mediaright" draw:name="  Legend" text:anchor-type="paragraph" draw:z-index="0" svg:width="3.0427083333333cm" style:rel-width="100%"><draw:text-box><text:p text:style-name="legendcenter"><draw:frame draw:style-name="mediaright" draw:name=" " text:anchor-type="paragraph" draw:z-index="0" svg:width="3.0427083333333cm" style:rel-width="100%" svg:height="2.5664583333333cm" style:rel-height="scale"><draw:image xlink:href="Pictures/87a9e0023e4d3fe46fb3e3732670a0a8.png" xlink:type="simple" xlink:show="embed" xlink:actuate="onLoad"/></draw:frame> </text:p></draw:text-box></draw:frame></text:p>
      <text:p text:style-name="Text_20_body">Los sistemas de almacenamiento EMC® Data Domain® se utilizan como soporte de Backup en disco, lo que mas los destaca es el foco que tienen sobre el soporte para  deduplicación de los datos en línea de alta velocidad. A su vez son un gran avance para pasar de una libreria automatizadas de cintas/tapes a una solución <text:span text:style-name="Strong_20_Emphasis">VTL</text:span> (virtual tape library).</text:p>
      <text:h text:style-name="Heading_20_2" text:outline-level="2"><text:bookmark-start text:name="__RefHeading___conexion_2"/><text:bookmark-start text:name="conexion"/>Conexión<text:bookmark-end text:name="__RefHeading___conexion_2"/><text:bookmark-end text:name="conexion"/></text:h>
      <text:h text:style-name="Heading_20_2" text:outline-level="2"><text:bookmark-start text:name="__RefHeading___comandos_3"/><text:bookmark-start text:name="comandos"/>Comandos<text:bookmark-end text:name="__RefHeading___comandos_3"/><text:bookmark-end text:name="comand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21::30:17</meta:creation-date>
    <dc:creator>Generated</dc:creator>
    <dc:date>2026-09-14T21::30:17</dc:date>
    <dc:language>en-US</dc:language>
    <meta:editing-cycles>1</meta:editing-cycles>
    <meta:editing-duration>PT0S</meta:editing-duration>
    <dc:title>manuales:emc_data_domain</dc:title>
  </office:meta>
</office:document-meta>
</file>