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laces:utilidades_de_red:scapy"/><text:bookmark-start text:name="__RefHeading___scapy_1"/><text:bookmark-start text:name="scapy"/>Scapy<text:bookmark-end text:name="__RefHeading___scapy_1"/><text:bookmark-end text:name="scapy"/></text:h>
      <text:p text:style-name="Text_20_body">Scapy es una herramienta de manipulación de paquetes de red, escrita en Python. Puede falsear o decodificar paquetes, enviarlos, capturarlos y hacer coincidir solicitudes y respuest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4::34:05</meta:creation-date>
    <dc:creator>Generated</dc:creator>
    <dc:date>2026-09-10T04::34:05</dc:date>
    <dc:language>en-US</dc:language>
    <meta:editing-cycles>1</meta:editing-cycles>
    <meta:editing-duration>PT0S</meta:editing-duration>
    <dc:title>enlaces:utilidades_de_red:scapy</dc:title>
  </office:meta>
</office:document-meta>
</file>